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 omgevingsvergunning, J.G. Pinksterstraat, Parkeerplaats, Aanvraag tijdelijke omgevingsvergunning `(15 jaar) Emballage kiosk namens Statiegeld NL op openbaar terrein tussen Poiesz en Lidl, in het kader van het werken aan een duurzame samenlev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eendam maken bekend dat zij in de afgelopen periode  de volgende omgevingsvergunning hebben Verleend:</text:p>
            <text:p text:style-name="common-al">Voor: Aanvraag tijdelijke omgevingsvergunning `(15 jaar) Emballage kiosk namens Statiegeld NL op openbaar terrein tussen Poiesz en Lidl, in het kader van het werken aan een duurzame samenleving.</text:p>
            <text:p text:style-name="common-al">Locatie: J.G. Pinksterstraat, Parkeerplaats</text:p>
            <text:p text:style-name="common-al">Datum besluit: 23-JUL-26</text:p>
            <text:p text:style-name="common-al">Datum verzending: 27-JUL-26 (Kenmerk: OMG-2026-0267).</text:p>
            <text:p text:style-name="common-al"/>
            <text:p text:style-name="last-al">Op grond van de Algemene wet bestuursrecht kunnen binnen 6 weken (na bekendmaking van dit besluit) bezwaarschriften worden ingediend tegen deze beschikking bij het college van burgemeester en wethouder. De beschikking treedt een dag na de bekendmaking in werking. Het indienen van een bezwaarschrift schorst de werking van het besluit niet. Hebben u of derde belanghebbenden er veel belang bij dat dit besluit niet in werking treedt, dan kan een voorlopige voorziening worden gevraagd. Wanneer een voorlopige voorziening wordt aangevraagd treedt de beschikking pas in werking nadat hierover een beslissing is genomen. Tegen de beslissing op een bezwaarschrift staat daarna nog beroep op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dam</text:p>
            </table:table-cell>
            <table:table-cell office:value-type="string" table:style-name="header.C">
              <text:p text:style-name="headerright"><text:span text:style-name="nr">Nr. 36962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2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2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endam</meta:user-defined>
    <meta:user-defined meta:name="OVERHEIDop.Rubriek/DC.type">omgevingsvergunning</meta:user-defined>
    <meta:user-defined meta:name="OVERHEID.Informatietype/DC.type">officiële publicatie</meta:user-defined>
    <meta:user-defined meta:name="OVERHEID.Gemeente/DCTERMS.publisher">Veendam</meta:user-defined>
    <meta:user-defined meta:name="OVERHEID.Gemeente/OVERHEID.authority">Veenda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267</meta:user-defined>
    <meta:user-defined meta:name="DCTERMS.abstract">Verleend - omgevingsvergunning, J.G. Pinksterstraat, Parkeerplaats, Aanvraag tijdelijke omgevingsvergunning `(15 jaar) Emballage kiosk namens Statiegeld NL op openbaar terrein tussen Poiesz en Lidl, in het kader van het werken aan een duurzame samenleving..</meta:user-defined>
    <dc:language>nl</dc:language>
    <meta:user-defined meta:name="OVERHEIDop.locatietype/OVERHEIDop.gebiedsmarkering">Punt</meta:user-defined>
    <meta:user-defined meta:name="DC.title">Verleend - omgevingsvergunning, J.G. Pinksterstraat, Parkeerplaats, Aanvraag tijdelijke omgevingsvergunning `(15 jaar) Emballage kiosk namens Statiegeld NL op openbaar terrein tussen Poiesz en Lidl, in het kader van het werken aan een duurzame samenleving..</meta:user-defined>
    <meta:user-defined meta:name="DCTERMS.W3CDTF/DCTERMS.available">2026-08-04</meta:user-defined>
    <meta:user-defined meta:name="DCTERMS.W3CDTF/OVERHEIDop.jaargang">2026</meta:user-defined>
    <meta:user-defined meta:name="OVERHEIDop.publicationIssue">369624</meta:user-defined>
    <meta:user-defined meta:name="OVERHEIDop.GmbID/DC.identifier">gmb-2026-369624</meta:user-defined>
    <meta:user-defined meta:name="OVERHEIDop.versieInformatie"/>
  </office:meta>
</office:document-meta>
</file>