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ervangen voetgangersbrug, Vossegatsedijk in Bunn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3 augustus 2026</text:p>
            <text:p text:style-name="common-al">Activiteit: Vervangen van de voetgangersbrug </text:p>
            <text:p text:style-name="common-al">Adres: Vossegatsedijk in Bunnik</text:p>
            <text:p text:style-name="common-al">Zaaknummer: OV 1449024</text:p>
            <text:p text:style-name="common-al">Datum ontvangst aanvraag: 27 juli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6961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1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1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Nieuwe aanvraag omgevingsvergunning, vervangen voetgangersbrug, Vossegatsedijk in Bunnik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17</meta:user-defined>
    <meta:user-defined meta:name="OVERHEIDop.GmbID/DC.identifier">gmb-2026-369617</meta:user-defined>
    <meta:user-defined meta:name="OVERHEIDop.versieInformatie"/>
  </office:meta>
</office:document-meta>
</file>