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kkoord melding klein evenement APV, voor het houden van bootcamp, landgoed Rhijnauwen, Weide tot Vermaeck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datum: 3 augustus 2026</text:p>
            <text:p text:style-name="common-al">Locatie: landgoed Rhijnauwen, Weide tot Vermaeck in Bunnik</text:p>
            <text:p text:style-name="common-al">Datum en tijdstip evenement: woensdag 2 september van 8:30 uur tot 14:30 uur</text:p>
            <text:p text:style-name="common-al">Zaaknummer: 1442006</text:p>
            <text:p text:style-name="common-al">Bestuursorgaan: college van burgemeester en wethouders</text:p>
            <text:p text:style-name="common-al">Datum akkoordmelding: 28 juli 2026</text:p>
            <text:p text:style-name="common-al">Rechtsmiddel: geen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695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unnik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Akkoord melding klein evenement APV, voor het houden van bootcamp, landgoed Rhijnauwen, Weide tot Vermaeck in Bunni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98</meta:user-defined>
    <meta:user-defined meta:name="OVERHEIDop.GmbID/DC.identifier">gmb-2026-369598</meta:user-defined>
    <meta:user-defined meta:name="OVERHEIDop.versieInformatie"/>
  </office:meta>
</office:document-meta>
</file>