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Gaasterlandstraat 52 1079R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30-07-2026</text:p>
            <text:p text:style-name="common-al">Zaakadres: Gaasterlandstraat 52 1079RH Amsterdam</text:p>
            <text:p text:style-name="common-al">Zaaknummer: Z2026-03182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1823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59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9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9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82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Gaasterlandstraat 52 1079RH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590</meta:user-defined>
    <meta:user-defined meta:name="OVERHEIDop.GmbID/DC.identifier">gmb-2026-369590</meta:user-defined>
    <meta:user-defined meta:name="OVERHEIDop.versieInformatie"/>
  </office:meta>
</office:document-meta>
</file>