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Rijnstraat 12-14, 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legaliseren van de huisvesting voor arbeidsmigranten en legaliseren opslag fusten in bestaande bedrijfshal, Rijnstraat 12-14, in Ingen (23-07-2026), ODR2610893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957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7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7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DR261089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mgevingsvergunning aangevraagd, Rijnstraat 12-14, In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572</meta:user-defined>
    <meta:user-defined meta:name="OVERHEIDop.GmbID/DC.identifier">gmb-2026-369572</meta:user-defined>
    <meta:user-defined meta:name="OVERHEIDop.versieInformatie"/>
  </office:meta>
</office:document-meta>
</file>