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evenementenvergunning Van Diepenstraat ter hoogte van perceel 2, 1951 GD Velsen-Noord, Sinterklaas intocht Velsen-Noord, op 21 nov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evenementenvergunning </text:span>
            <text:span text:style-name="nadrukvet">Van Diepenstraat </text:span>
            <text:span text:style-name="nadrukvet">ter hoogte van perceel</text:span>
            <text:span text:style-name="nadrukvet">2, 1951 GD Velsen-Noord, Sinterklaas intocht Velsen-Noord, op 21 november 2026</text:span>
          </text:p>
            <text:p text:style-name="common-al">
            
          </text:p>
            <text:p text:style-name="common-al">De burgemeester van de gemeente Velsen maakt bekend dat hij de volgende aanvraag voor een evenementenvergunning heeft ontvangen op grond van de Algemene plaatselijke verordening artikel 2:5. De datum van ontvangst is tussen haakjes vermeld.</text:p>
            <text:p text:style-name="common-al">
            <text:span text:style-name="nadrukvet">Velsen-Noord</text:span>
          </text:p>
            <text:p text:style-name="last-al">Van Diepenstraat ter hoogte van perceel 2, 1951 GD Velsen-Noord, Sinterklaas intocht Velsen-Noord, op 21 november 2026 (08-07-2026) 04534140665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sen</text:p>
            </table:table-cell>
            <table:table-cell office:value-type="string" table:style-name="header.C">
              <text:p text:style-name="headerright"><text:span text:style-name="nr">Nr. 369571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57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57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Velsen</meta:user-defined>
    <meta:user-defined meta:name="OVERHEID.Informatietype/DC.type">officiële publicatie</meta:user-defined>
    <meta:user-defined meta:name="OVERHEID.Gemeente/DCTERMS.publisher">Velsen</meta:user-defined>
    <meta:user-defined meta:name="OVERHEID.Gemeente/OVERHEID.authority">Vels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04534140665</meta:user-defined>
    <meta:user-defined meta:name="DCTERMS.abstract">---</meta:user-defined>
    <dc:language>nl</dc:language>
    <meta:user-defined meta:name="OVERHEIDop.locatietype/OVERHEIDop.gebiedsmarkering">Punt</meta:user-defined>
    <meta:user-defined meta:name="DC.title">Ingediende aanvraag evenementenvergunning Van Diepenstraat ter hoogte van perceel 2, 1951 GD Velsen-Noord, Sinterklaas intocht Velsen-Noord, op 21 november 2026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571</meta:user-defined>
    <meta:user-defined meta:name="OVERHEIDop.GmbID/DC.identifier">gmb-2026-369571</meta:user-defined>
    <meta:user-defined meta:name="OVERHEIDop.versieInformatie"/>
  </office:meta>
</office:document-meta>
</file>