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afwijken van de omgevingsplan t.b.v. Ilotopie Aqua Forte Parade aan de Prinsentuin in Leeuwarden (OV-2026-03898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tijdelijk afwijken van de omgevingsplan t.b.v. Ilotopie Aqua Forte Parade aan de Prinsentuin in Leeuwarden. Bij ons geregistreerd onder kenmerk: OV-2026-03898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0-07-2026. De gemeente Leeuwarden neemt daarover waarschijnlijk voor 14-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955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8988</meta:user-defined>
    <dc:language>nl</dc:language>
    <meta:user-defined meta:name="OVERHEIDop.locatietype/OVERHEIDop.gebiedsmarkering">Vlak</meta:user-defined>
    <meta:user-defined meta:name="DC.title">Aanvraag omgevingsvergunning voor het tijdelijk afwijken van de omgevingsplan t.b.v. Ilotopie Aqua Forte Parade aan de Prinsentuin in Leeuwarden (OV-2026-038988)</meta:user-defined>
    <meta:user-defined meta:name="DCTERMS.W3CDTF/DCTERMS.available">2026-08-03</meta:user-defined>
    <meta:user-defined meta:name="DCTERMS.W3CDTF/OVERHEIDop.jaargang">2026</meta:user-defined>
    <meta:user-defined meta:name="OVERHEIDop.publicationIssue">369558</meta:user-defined>
    <meta:user-defined meta:name="OVERHEIDop.GmbID/DC.identifier">gmb-2026-369558</meta:user-defined>
    <meta:user-defined meta:name="OVERHEIDop.versieInformatie"/>
  </office:meta>
</office:document-meta>
</file>