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uvenlaan 5-7 te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27-07-2026 een aanvraag voor een omgevingsvergunning is ingediend voor:</text:p>
            <text:p text:style-name="common-al">- <text:span text:style-name="nadrukvet">Beuvenlaan 5-7 te Someren</text:span>, inzake het in gebruik nemen van een verzorgingshuis.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695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5875</meta:user-defined>
    <meta:user-defined meta:name="DCTERMS.abstract">In gebruik nemen verzorgingshuis Beuvenlaan 5-7 </meta:user-defined>
    <dc:language>nl</dc:language>
    <meta:user-defined meta:name="OVERHEIDop.locatietype/OVERHEIDop.gebiedsmarkering">Punt</meta:user-defined>
    <meta:user-defined meta:name="DC.title">Aanvraag omgevingsvergunning Beuvenlaan 5-7 teSom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9554</meta:user-defined>
    <meta:user-defined meta:name="OVERHEIDop.GmbID/DC.identifier">gmb-2026-369554</meta:user-defined>
    <meta:user-defined meta:name="OVERHEIDop.versieInformatie"/>
  </office:meta>
</office:document-meta>
</file>