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2047320720ib12d7ce8-3022-4bdd-878d-53a4051c9cf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r. 1389446, aanwijzen fiets/bromfietspad, pad tussen de Barnsteenstraat en de Boekelermeerweg te Alkmaar</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aanwijzen van een fiets/bromfietspad tussen de Barnsteenstraat en de Boekelermeerweg.</text:p>
            <text:p text:style-name="tussenkopcur">Bevoegdheid</text:p>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2025 is het ondermandaat/ondervolmacht/ondermachtiging in werking getreden van medewerker teamleider Verkeer en vervoer door Unitmanager Ruimtelijke Ontwikkeling en Economie.</text:p>
            <text:p text:style-name="tussenkopcur">Overwegingen ten aanzien van het besluit </text:p>
            <text:p text:style-name="tussenkopcur">Besluitverplichting</text:p>
            <text:p text:style-name="common-al">Op grond van artikel 15 van de Wegenverkeerswet 1994 dient er in de volgende gevallen een verkeersbesluit te worden genomen:</text:p>
            <text:list text:style-name="id1-3-2-2-1-8">
              <text:list-item text:style-override="id1-3-2-2-1-8-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8-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Tussen de Boekelermeerweg en de Barnsteenstraat, ter hoogte van Barnsteenstraat 8, ligt een pad dat feitelijk is ingericht voor fietsers en bromfietsers. Bij de aanleg van dit pad is echter nagelaten een verkeersbesluit te nemen voor het plaatsen van de daarbij behorende verkeersborden. Hierdoor ontbreekt de juridische grondslag om het pad als verplicht fiets-/bromfietspad aan te wijzen en is het gebruik van het pad door gemotoriseerd verkeer niet handhaafbaar.</text:p>
            <text:p text:style-name="common-al">De overige aansluitingen van dit fietspad op de openbare weg zijn wel voorzien van de juiste bebording. Om een uniforme en herkenbare verkeerssituatie te creëren, wordt ook deze aansluiting overeenkomstig ingericht. Dit is des te belangrijker nu de paaltjes aan de ingang van het fietspad worden verwijderd, waardoor de fysieke beperking voor gemotoriseerd verkeer vervalt.</text:p>
            <text:p text:style-name="common-al">Door plaatsing van verkeersbord G12a (verplicht fiets-/bromfietspad) uit bijlage I van het RVV 1990, bezien vanuit de Barnsteenstraat, en verkeersbord B6 (verleen voorrang aan bestuurders op de kruisende weg) voor verkeer dat het fietspad verlaat, wordt de verkeerssituatie in overeenstemming gebracht met de feitelijke inrichting en met de overige aansluitingen van het fietspad, waaronder de aansluiting bij De Droogmakerij.</text:p>
            <text:p text:style-name="tussenkopcur">Belangenafweging en participatie</text:p>
            <text:p text:style-name="common-al">Van de in artikel 2, eerste en tweede lid, van de Wegenverkeerswet 1994 genoemde belangen, liggen de volgende belangen ten grondslag aan dit besluit:</text:p>
            <text:list text:style-name="id1-3-2-2-1-18">
              <text:list-item text:style-override="id1-3-2-2-1-18-1">
                <text:number>•</text:number>
                <text:p text:style-name="al">Het verzekeren van de veiligheid op de weg en het beschermen van weggebruikers en passagiers.</text:p>
              </text:list-item>
            </text:list>
            <text:p text:style-name="common-al">Met dit verkeersbesluit wordt de bestaande inrichting en het beoogde gebruik van het pad juridisch vastgelegd. Voor fietsers en bromfietsers verandert de feitelijke situatie niet. Gemotoriseerd verkeer wordt formeel uitgesloten van het gebruik van het pad, hetgeen aansluit bij de inrichting en de functie ervan. De maatregel verbetert de duidelijkheid van de verkeerssituatie, maakt handhaving mogelijk en draagt bij aan een uniforme inrichting van vergelijkbare aansluitingen binnen de gemeente. Het belang van de verkeersveiligheid en een eenduidige verkeerssituatie weegt daarbij zwaarder dan het beperkte nadeel voor eventueel gemotoriseerd verkeer dat van het pad gebruik zou willen maken. </text:p>
            <text:p text:style-name="tussenkopcur">Besluiten</text:p>
            <text:p text:style-name="common-al">Op grond van bovenstaande overwegingen is de gemeente tot het besluit gekomen om:</text:p>
            <text:list text:style-name="id1-3-2-2-1-22">
              <text:list-item text:style-override="id1-3-2-2-1-22-1">
                <text:number>1.</text:number>
                <text:p text:style-name="al">het pad gelegen tussen de Barnsteenstraat en de Boekelermeerweg aan te wijzen als fiets/bromfietspad door het plaatsen van het bord G12a van Bijlage I van het RVV 1990 en het regelen van de voorrang door het plaatsen van het bord B6 van Bijlage I van het RVV 1990;</text:p>
              </text:list-item>
              <text:list-item text:style-override="id1-3-2-2-1-22-2">
                <text:number>2.</text:number>
                <text:p text:style-name="al">de verkeerstekens aan te brengen zoals aangegeven op de bij dit besluit behorende situatietekening.</text:p>
              </text:list-item>
            </text:list>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3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53mm" svg:height="115.95283018867923mm"><draw:image xlink:href="Pictures/afb2047320720ib12d7ce8-3022-4bdd-878d-53a4051c9cf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954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4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4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aanwijzen fiets/bromfietspad - pad tussen de Barnsteenstraat en de Boekelermeer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1389446</meta:user-defined>
    <meta:user-defined meta:name="OVERHEIDop.verkeersbordcode">G12a</meta:user-defined>
    <dc:language>nl</dc:language>
    <meta:user-defined meta:name="OVERHEIDop.locatietype/OVERHEIDop.gebiedsmarkering">Lijn</meta:user-defined>
    <meta:user-defined meta:name="DC.title">Nr. 1389446, aanwijzen fiets/bromfietspad, pad tussen de Barnsteenstraat en de Boekelermeerweg te Alkmaar</meta:user-defined>
    <meta:user-defined meta:name="DCTERMS.W3CDTF/DCTERMS.available">2026-08-03</meta:user-defined>
    <meta:user-defined meta:name="OVERHEIDop.externeBijlage">Politie-advies|exb-2026-27573</meta:user-defined>
    <meta:user-defined meta:name="DCTERMS.W3CDTF/OVERHEIDop.jaargang">2026</meta:user-defined>
    <meta:user-defined meta:name="OVERHEIDop.publicationIssue">369546</meta:user-defined>
    <meta:user-defined meta:name="OVERHEIDop.GmbID/DC.identifier">gmb-2026-369546</meta:user-defined>
    <meta:user-defined meta:name="OVERHEIDop.versieInformatie"/>
  </office:meta>
</office:document-meta>
</file>