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14085958i5156c10c-0bc9-4757-aa58-b5223cfb915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r. 1389430, De Meelzak, instellen stopverplichting De Meelzak te De Rijp</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instellen van een stopverplichting op de aansluiting van de langzaamverkeerbrug op De Meelzak te De Rijp</text:p>
            <text:p text:style-name="tussenkopcur">Bevoegdheid</text:p>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2025 is het ondermandaat/ondervolmacht/ondermachtiging in werking getreden van medewerker teamleider Verkeer en vervoer door Unitmanager Ruimtelijke Ontwikkeling en Economie.</text:p>
            <text:p text:style-name="tussenkopcur">Overwegingen ten aanzien van het besluit </text:p>
            <text:p text:style-name="tussenkopcur">Besluitverplichting</text:p>
            <text:p text:style-name="common-al">Op grond van artikel 15 van de Wegenverkeerswet 1994 dient er in de volgende gevallen een verkeersbesluit te worden genomen:</text:p>
            <text:list text:style-name="id1-3-2-2-1-8">
              <text:list-item text:style-override="id1-3-2-2-1-8-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8-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Meelzak, die overgaat in het Oosterpark, is een doodlopende weg in De Rijp en biedt toegang tot de jachthaven en de daar aanwezige parkeerplaats. Via het parkeerterrein van de jachthaven en een langzaamverkeerbrug is De Meelzak verbonden met de nieuwe woonwijk De Pauw.</text:p>
            <text:p text:style-name="common-al">Gemotoriseerd verkeer op De Meelzak bestaat uitsluitend uit bestemmingsverkeer voor de woningen aan het Oosterpark en de jachthaven. Voor fietsers en voetgangers vormt De Meelzak daarentegen onderdeel van een doorgaande route langs de jachthaven. Door de realisatie van de langzaamverkeerbrug en de ontwikkeling van woonwijk De Pauw is de intensiteit van het fietsverkeer op deze route aanzienlijk toegenomen.</text:p>
            <text:p text:style-name="common-al">Vanaf de langzaamverkeerbrug hebben fietsers die De Meelzak oprijden beperkt zicht op verkeer dat vanaf rechts, uit de richting van het Oosterpark, nadert. Dit wordt voornamelijk veroorzaakt door het hekwerk van de jachthaven en de daarop aanwezige begroeiing. Op grond van de voorrangsregels dienen fietsers op deze locatie voorrang te verlenen aan verkeer van rechts.</text:p>
            <text:p text:style-name="common-al">Bij het rechtsaf slaan bestaat het risico dat fietsers de bocht ruim nemen en in conflict komen met tegemoetkomend gemotoriseerd verkeer vanuit het Oosterpark. Ook bij het linksaf slaan is sprake van beperkt zicht en moeten fietsers voorrang verlenen aan verkeer van rechts. Hierdoor bestaat een verhoogd risico op verkeersonveilige situaties.</text:p>
            <text:p text:style-name="common-al">Om de verkeersveiligheid te verbeteren en de kans op conflicten tussen fietsers en gemotoriseerd verkeer te verkleinen, wordt de aansluiting van de langzaamverkeerbrug op De Meelzak ondergeschikt gemaakt door het instellen van een stopverplichting. Hierdoor worden bestuurders verplicht volledig tot stilstand te komen alvorens De Meelzak op te rijden, waardoor zij beter in staat zijn het verkeer op De Meelzak waar te nemen en voorrang te verlenen.</text:p>
            <text:p text:style-name="tussenkopcur">Belangenafweging en participatie</text:p>
            <text:p text:style-name="common-al">Van de in artikel 2, eerste en tweede lid, van de Wegenverkeerswet 1994 genoemde belangen, liggen de volgende belangen ten grondslag aan dit besluit:</text:p>
            <text:list text:style-name="id1-3-2-2-1-20">
              <text:list-item text:style-override="id1-3-2-2-1-20-1">
                <text:number>•</text:number>
                <text:p text:style-name="al">Het verzekeren van de veiligheid op de weg en het beschermen van weggebruikers en passagiers.</text:p>
              </text:list-item>
            </text:list>
            <text:p text:style-name="common-al">Het instellen van een stopverplichting leidt tot een beperkte vertraging voor fietsers die vanaf de langzaamverkeerbrug De Meelzak oprijden. Daar staat tegenover dat de maatregel de verkeersveiligheid aanzienlijk verbetert doordat fietsers worden verplicht volledig te stoppen, beter zicht hebben op naderend verkeer en bewust voorrang verlenen. Gelet op de beperkte nadelige gevolgen voor de doorstroming en het belang van het voorkomen van verkeersonveilige situaties, wordt het belang van de verkeersveiligheid zwaarder gewogen dan het belang van een ongehinderde doorstroming van het fietsverkeer.</text:p>
            <text:p text:style-name="tussenkopcur">Besluiten</text:p>
            <text:p text:style-name="common-al">Op grond van bovenstaande overwegingen is de gemeente tot het besluit gekomen om:</text:p>
            <text:list text:style-name="id1-3-2-2-1-24">
              <text:list-item text:style-override="id1-3-2-2-1-24-1">
                <text:number>1.</text:number>
                <text:p text:style-name="al">op de aansluiting van de langzaamverkeerbrug op De Meelzak te De Rijp een stopverplichting in te stellen door het plaatsen van het bord B7 van Bijlage I van het RVV 1990 en het aanbrengen van een stopstreep als bedoeld in art. 79 van het RVV 1990;</text:p>
              </text:list-item>
              <text:list-item text:style-override="id1-3-2-2-1-24-2">
                <text:number>2.</text:number>
                <text:p text:style-name="al">de verkeerstekens aan te brengen zoals aangegeven op de bij dit besluit behorende situatietekening.</text:p>
              </text:list-item>
            </text:list>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3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118.83962264150942mm"><draw:image xlink:href="Pictures/Afbeelding914085958i5156c10c-0bc9-4757-aa58-b5223cfb915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95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instellen stopverplichting - De Meelza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9430</meta:user-defined>
    <meta:user-defined meta:name="OVERHEIDop.verkeersbordcode">B7</meta:user-defined>
    <dc:language>nl</dc:language>
    <meta:user-defined meta:name="OVERHEIDop.locatietype/OVERHEIDop.gebiedsmarkering">Punt</meta:user-defined>
    <meta:user-defined meta:name="DC.title">Nr. 1389430, De Meelzak, instellen stopverplichting De Meelzak te De Rijp</meta:user-defined>
    <meta:user-defined meta:name="DCTERMS.W3CDTF/DCTERMS.available">2026-08-03</meta:user-defined>
    <meta:user-defined meta:name="OVERHEIDop.externeBijlage">Politie-advies|exb-2026-27572</meta:user-defined>
    <meta:user-defined meta:name="DCTERMS.W3CDTF/OVERHEIDop.jaargang">2026</meta:user-defined>
    <meta:user-defined meta:name="OVERHEIDop.publicationIssue">369533</meta:user-defined>
    <meta:user-defined meta:name="OVERHEIDop.GmbID/DC.identifier">gmb-2026-369533</meta:user-defined>
    <meta:user-defined meta:name="OVERHEIDop.versieInformatie"/>
  </office:meta>
</office:document-meta>
</file>