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Oostenburgervoorstraat 40 Amsterdam , 6 meter richting zui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QTERRA B.V.</text:p>
            <text:p text:style-name="common-al">Zaaknummer: OD2026-0047120</text:p>
            <text:p text:style-name="common-al">DSO nummer: 2026072000995</text:p>
            <text:p text:style-name="common-al">Ontvangstdatum melding: 20-07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6953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3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53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47120</meta:user-defined>
    <meta:user-defined meta:name="DCTERMS.abstract">261028298 Oostenburgervoorstraat 26 - 160 Amsterdam (O.W.)</meta:user-defined>
    <dc:language>nl</dc:language>
    <meta:user-defined meta:name="OVERHEIDop.locatietype/OVERHEIDop.gebiedsmarkering">Vlak</meta:user-defined>
    <meta:user-defined meta:name="DC.title">Melding graven bodem - Nabij Oostenburgervoorstraat 40 Amsterdam , 6 meter richting zuidoosten</meta:user-defined>
    <meta:user-defined meta:name="DCTERMS.W3CDTF/DCTERMS.available">2026-08-03</meta:user-defined>
    <meta:user-defined meta:name="DCTERMS.W3CDTF/OVERHEIDop.jaargang">2026</meta:user-defined>
    <meta:user-defined meta:name="OVERHEIDop.publicationIssue">369532</meta:user-defined>
    <meta:user-defined meta:name="OVERHEIDop.GmbID/DC.identifier">gmb-2026-369532</meta:user-defined>
    <meta:user-defined meta:name="OVERHEIDop.versieInformatie"/>
  </office:meta>
</office:document-meta>
</file>