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reinigen van verpakkingen voor gewassen die biologisch zijn getee op de locatie Liniestraat 2 te Kesteren zaaknummer ODR2609511</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melding ontvangen. De melding is gedaan voor het reinigen van verpakkingen voor gewassen die biologisch zijn getee op de locatie Liniestraat 2 te Kester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952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reinigen van verpakkingen voor gewassen die biologisch zijn getee op de locatie Liniestraat 2 te Kesteren zaaknummer ODR2609511</meta:user-defined>
    <meta:user-defined meta:name="DCTERMS.W3CDTF/DCTERMS.available">2026-08-03</meta:user-defined>
    <meta:user-defined meta:name="DCTERMS.W3CDTF/OVERHEIDop.jaargang">2026</meta:user-defined>
    <meta:user-defined meta:name="OVERHEIDop.publicationIssue">369527</meta:user-defined>
    <meta:user-defined meta:name="OVERHEIDop.GmbID/DC.identifier">gmb-2026-369527</meta:user-defined>
    <meta:user-defined meta:name="OVERHEIDop.versieInformatie"/>
  </office:meta>
</office:document-meta>
</file>