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Singel 468 Amsterdam , 19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Combinatie de Klerk - Hakkers</text:p>
            <text:p text:style-name="common-al">Zaaknummer: OD2026-0046229</text:p>
            <text:p text:style-name="common-al">DSO nummer: 2026071501895</text:p>
            <text:p text:style-name="common-al">Ontvangstdatum melding: 15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52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2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2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229</meta:user-defined>
    <meta:user-defined meta:name="DCTERMS.abstract">C25-Renovatie brug 002 Koningsplein 1</meta:user-defined>
    <dc:language>nl</dc:language>
    <meta:user-defined meta:name="OVERHEIDop.locatietype/OVERHEIDop.gebiedsmarkering">Vlak</meta:user-defined>
    <meta:user-defined meta:name="DC.title">Melding graven bodem - Nabij Singel 468 Amsterdam , 19 meter richting zuidwest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23</meta:user-defined>
    <meta:user-defined meta:name="OVERHEIDop.GmbID/DC.identifier">gmb-2026-369523</meta:user-defined>
    <meta:user-defined meta:name="OVERHEIDop.versieInformatie"/>
  </office:meta>
</office:document-meta>
</file>