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– Berg en Dalweg (ong) Grave, Grave (GVE00) N 2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</text:p>
            <text:p text:style-name="common-al">Voor: het opslaan van grond</text:p>
            <text:p text:style-name="common-al">Locatie: Berg en Dalweg (ong) Grave, Grave (GVE00) N 274</text:p>
            <text:p text:style-name="common-al">DSO-kenmerk: 2026071700903</text:p>
            <text:p text:style-name="common-al">Zaaknummer: Z/511167</text:p>
            <text:p text:style-name="common-al">Datum ontvangen: 17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952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2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2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Land van Cu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167</meta:user-defined>
    <dc:language>nl</dc:language>
    <meta:user-defined meta:name="OVERHEIDop.locatietype/OVERHEIDop.gebiedsmarkering">Vlak</meta:user-defined>
    <meta:user-defined meta:name="DC.title">Gemeente Land van Cuijk - Melding Besluit activiteiten leefomgeving (Bal) – Berg en Dalweg (ong) Grave, Grave (GVE00) N 274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521</meta:user-defined>
    <meta:user-defined meta:name="OVERHEIDop.GmbID/DC.identifier">gmb-2026-369521</meta:user-defined>
    <meta:user-defined meta:name="OVERHEIDop.versieInformatie"/>
  </office:meta>
</office:document-meta>
</file>