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uitbouw aan de voorgevel, Fransebaan 528 5627R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439 </text:p>
            <text:p text:style-name="common-al"> Omschrijving: uitbouw aan de voorgev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ransebaan 528 5627RC Eindhoven</text:p>
              </text:list-item>
            </text:list>
            <text:p text:style-name="common-al"> Datum ontvangst: 29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951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1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1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439</meta:user-defined>
    <meta:user-defined meta:name="DCTERMS.abstract">uitbouw aan de voorgevel</meta:user-defined>
    <dc:language>nl</dc:language>
    <meta:user-defined meta:name="OVERHEIDop.locatietype/OVERHEIDop.gebiedsmarkering">Punt</meta:user-defined>
    <meta:user-defined meta:name="DC.title">Ingediende aanvraag omgevingsvergunning: uitbouw aan de voorgevel, Fransebaan 528 5627RC Eindhov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18</meta:user-defined>
    <meta:user-defined meta:name="OVERHEIDop.GmbID/DC.identifier">gmb-2026-369518</meta:user-defined>
    <meta:user-defined meta:name="OVERHEIDop.versieInformatie"/>
  </office:meta>
</office:document-meta>
</file>