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Govert Flinckstraat 163-H 1073B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Stichting de Alliantie</text:p>
            <text:p text:style-name="common-al">Zaaknummer: OD2026-0043708</text:p>
            <text:p text:style-name="common-al">DSO nummer: 2026070700718</text:p>
            <text:p text:style-name="common-al">Ontvangstdatum melding: 07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51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1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1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3708</meta:user-defined>
    <meta:user-defined meta:name="DCTERMS.abstract">BM6713-14 Govert Flinckstraat 163 Amsterdam - melding saner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Govert Flinckstraat 163-H 1073BS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511</meta:user-defined>
    <meta:user-defined meta:name="OVERHEIDop.GmbID/DC.identifier">gmb-2026-369511</meta:user-defined>
    <meta:user-defined meta:name="OVERHEIDop.versieInformatie"/>
  </office:meta>
</office:document-meta>
</file>