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Govert Flinckstraat 163-H 1073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de Alliantie</text:p>
            <text:p text:style-name="common-al">Zaaknummer: OD2026-0043706</text:p>
            <text:p text:style-name="common-al">DSO nummer: 2026070700716</text:p>
            <text:p text:style-name="common-al">Ontvangstdatum melding: 0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50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3706</meta:user-defined>
    <meta:user-defined meta:name="DCTERMS.abstract">BM6713-14 Govert Flinckstraat 163 Amsterdam - melding gra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Govert Flinckstraat 163-H 1073BS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04</meta:user-defined>
    <meta:user-defined meta:name="OVERHEIDop.GmbID/DC.identifier">gmb-2026-369504</meta:user-defined>
    <meta:user-defined meta:name="OVERHEIDop.versieInformatie"/>
  </office:meta>
</office:document-meta>
</file>