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wijzigen omgevingsvergunning Europalaan 28-46K m.b.t. parker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</text:p>
            <text:p text:style-name="common-al">Zaaknummer: EHV-ZP2026-007438</text:p>
            <text:p text:style-name="common-al">Omschrijving: wijzigen omgevingsvergunning Europalaan 28-46K m.b.t. parkeren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Europalaan 28 - 46K 5623LJ Eindhoven</text:p>
              </text:list-item>
            </text:list>
            <text:p text:style-name="common-al">Datum ontvangst: 29-07-2026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949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9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9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438</meta:user-defined>
    <meta:user-defined meta:name="DCTERMS.abstract">wijzigen omgevingsvergunning Europalaan 28-46K m.b.t. parkeren</meta:user-defined>
    <dc:language>nl</dc:language>
    <meta:user-defined meta:name="OVERHEIDop.locatietype/OVERHEIDop.gebiedsmarkering">Vlak</meta:user-defined>
    <meta:user-defined meta:name="DC.title">Ingediende aanvraag omgevingsvergunning: wijzigen omgevingsvergunning Europalaan 28-46K m.b.t. parkeren.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97</meta:user-defined>
    <meta:user-defined meta:name="OVERHEIDop.GmbID/DC.identifier">gmb-2026-369497</meta:user-defined>
    <meta:user-defined meta:name="OVERHEIDop.versieInformatie"/>
  </office:meta>
</office:document-meta>
</file>