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iverse vernieuwingen t.b.v. verbetering woonkwaliteit, Apothekersdijk 36 2312DD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176</text:p>
            <text:p text:style-name="common-al">
            <text:span text:style-name="nadrukvet">Ingekomen:</text:span> 29-07-2026</text:p>
            <text:p text:style-name="common-al">
            <text:span text:style-name="nadrukvet">Locatie:</text:span> Apothekersdijk 36 2312DD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176" xlink:type="simple">publicatiesomgevingsvergunningen@leiden.nl</text:a> de volgende gegevens:</text:p>
            <text:p text:style-name="common-al">-het kenmerk van de aanvraag: Z/26/402217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94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176</meta:user-defined>
    <meta:user-defined meta:name="DCTERMS.abstract">diverse vernieuwingen t.b.v. verbetering woonkwal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iverse vernieuwingen t.b.v. verbetering woonkwaliteit, Apothekersdijk 36 2312DD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956_Samenvatting 000|exb-2026-27568</meta:user-defined>
    <meta:user-defined meta:name="OVERHEIDop.publicationIssue">369490</meta:user-defined>
    <meta:user-defined meta:name="OVERHEIDop.GmbID/DC.identifier">gmb-2026-369490</meta:user-defined>
    <meta:user-defined meta:name="OVERHEIDop.versieInformatie"/>
  </office:meta>
</office:document-meta>
</file>