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kundige splitsing van bestaande situatie met restaurant en 5 woningen, Fabianspoort 1, 2, 3, 4 en 5 en Steenstraat 45 en 47 2312BV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3972087</text:p>
            <text:p text:style-name="common-al">
            <text:span text:style-name="nadrukvet">Ingekomen:</text:span> 31-03-2026</text:p>
            <text:p text:style-name="common-al">
            <text:span text:style-name="nadrukvet">Datum besluit:</text:span> 29-07-2026</text:p>
            <text:p text:style-name="common-al">
            <text:span text:style-name="nadrukvet">Locatie:</text:span> Fabianspoort 1 2312BV Leiden, Fabianspoort 2 2312BV Leiden, Fabianspoort 3 2312BV Leiden, Fabianspoort 4 2312BV Leiden, Fabianspoort 5 2312BV Leiden, Steenstraat 45 2312BV Leiden, STEENSTRAAT 47 0 2312BV Leiden</text:p>
            <text:p text:style-name="common-al">
            <text:span text:style-name="nadrukvet">Projectomschrijving:</text:span> bouwkundige splitsing van bestaande situatie met restaurant en 5 woning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208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94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2087</meta:user-defined>
    <meta:user-defined meta:name="DCTERMS.abstract">bouwkundige splitsing van bestaande situatie met restaurant en 5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bouwkundige splitsing van bestaande situatie met restaurant en 5 woningen, Fabianspoort 1, 2, 3, 4 en 5 en Steenstraat 45 en 47 2312BV Leiden</meta:user-defined>
    <meta:user-defined meta:name="DCTERMS.W3CDTF/DCTERMS.available">2026-08-06</meta:user-defined>
    <meta:user-defined meta:name="DCTERMS.W3CDTF/OVERHEIDop.jaargang">2026</meta:user-defined>
    <meta:user-defined meta:name="OVERHEIDop.externeBijlage">LEIDEN_202607_GFO_ZAKEN_831823_Samenvatting 002|exb-2026-27567</meta:user-defined>
    <meta:user-defined meta:name="OVERHEIDop.publicationIssue">369487</meta:user-defined>
    <meta:user-defined meta:name="OVERHEIDop.GmbID/DC.identifier">gmb-2026-369487</meta:user-defined>
    <meta:user-defined meta:name="OVERHEIDop.versieInformatie"/>
  </office:meta>
</office:document-meta>
</file>