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900963, Zeedistel 10 2631TC Nootdorp</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dakkapel op de achtergevel</text:p>
            <text:p text:style-name="common-al">DSO-Verzoeknummer: 2026072900963</text:p>
            <text:p text:style-name="common-al">Locatie: Zeedistel 10 2631TC Nootdorp</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29-07-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948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7625</meta:user-defined>
    <meta:user-defined meta:name="DCTERMS.abstract">Het plaatsen van een dakkapel op de achtergeve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72900963, Zeedistel 10 2631TC Nootdorp</meta:user-defined>
    <meta:user-defined meta:name="DCTERMS.W3CDTF/DCTERMS.available">2026-08-03</meta:user-defined>
    <meta:user-defined meta:name="DCTERMS.W3CDTF/OVERHEIDop.jaargang">2026</meta:user-defined>
    <meta:user-defined meta:name="OVERHEIDop.publicationIssue">369480</meta:user-defined>
    <meta:user-defined meta:name="OVERHEIDop.GmbID/DC.identifier">gmb-2026-369480</meta:user-defined>
    <meta:user-defined meta:name="OVERHEIDop.versieInformatie"/>
  </office:meta>
</office:document-meta>
</file>