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afvalcontainer nabij het pand van 03-08 t/m 21-09-2026, Buitenplein 101, 1181ZE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29 juli 2026 een aanvraag voor een omgevingsvergunning ontvangen. De vergunning is aangevraagd voor het plaatsen van een afvalcontainer nabij het pand van 03-08 t/m 21-09-2026 op locatie Buitenplein 101, 1181ZE Amstelveen. Het betreft de volgende activiteit(en)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De aanvraag is geregistreerd onder zaaknummer Z2026-00007526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526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933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3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526</meta:user-defined>
    <meta:user-defined meta:name="DCTERMS.abstract">Betreft: aanvraag op locatie Buitenplein 101, 1181ZE Amstelve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oor het plaatsen van een afvalcontainer nabij het pand van 03-08 t/m 21-09-2026, Buitenplein 101, 1181ZE Amstelve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332</meta:user-defined>
    <meta:user-defined meta:name="OVERHEIDop.GmbID/DC.identifier">gmb-2026-369332</meta:user-defined>
    <meta:user-defined meta:name="OVERHEIDop.versieInformatie"/>
  </office:meta>
</office:document-meta>
</file>