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n vestigen zakelijk recht ten behoeve van uitbreiden/ vervangen vingerpieren, locatie achter Ondernemingsweg 11 en 13A, Alphen aan den Rij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Gemeente Alphen aan den Rijn is van plan om achter Ondernemingsweg 11 en 13A, Alphen aan den Rijn een zakelijk recht te vestigen voor het uitbreiden/ vervangen van de reeds aanwezige drijvende vingerpieren. Het water blijft eigendom van de gemeente.</text:p>
            <text:p text:style-name="al"/>
            <text:p text:style-name="al">
            <text:span text:style-name="nadrukvet">Toelichting </text:span>
          </text:p>
            <text:p text:style-name="al"/>
            <text:p text:style-name="al">De gemeente is van plan om een recht van opstal uit te geven aan de eigenaar danwel de exploitant van het perceel gelegen aan de Ondernemingsweg 11 en 13A in Alphen aan den Rijn. Het recht van opstal ziet op een gedeelte van het aangrenzende water, dat zal worden gebruikt ten behoeve van de exploitatie van de werf. De gegadigde komt als enige serieuze gegadigde in aanmerking. De redenen hiervoor zijn: </text:p>
            <text:p text:style-name="al"/>
            <text:p text:style-name="al">- het betreffende water grenst direct aan het perceel gelegen achter de Ondernemingsweg 11-13A, Alphen aan den Rijn;</text:p>
            <text:p text:style-name="al">- de reeds aanwezige drijvende vingerpieren zullen worden vervangen en/of uitgebreid ten behoeve van de exploitatie van de werf; </text:p>
            <text:p text:style-name="al">- de beoogde opstalhouder dient bedrijfsspecifieke, niet-overdraagbare voorzieningen aan te brengen die noodzakelijk zijn om de bedrijfsfunctie te kunnen uitoefenen. </text:p>
            <text:p text:style-name="al"/>
            <text:p text:style-name="al">
            <text:span text:style-name="nadrukvet">Bent u het hiermee niet eens?</text:span>
          </text:p>
            <text:p text:style-name="al"/>
            <text:p text:style-name="al">Bent u het niet eens met de geplande vestiging van het zakelijk recht omdat u vindt daarvoor zelf als serieuze gegadigde in aanmerking te komen? Dan kunt u uiterlijk binnen twintig kalenderdagen na de publicatiedatum van dit bericht een spoedprocedure (kort geding) beginnen bij de bevoegde </text:p>
            <text:p text:style-name="al">voorzieningenrechter. Kijk voor meer informatie over het starten van een spoedprocedure op <text:a xlink:href="http://www.rechtspraak.nl/" xlink:type="simple">www.rechtspraak.nl</text:a>. </text:p>
            <text:p text:style-name="al"/>
            <text:p text:style-name="al">
            <text:span text:style-name="nadrukvet">Hoe het verder verloopt</text:span>
          </text:p>
            <text:p text:style-name="al"/>
            <text:p text:style-name="al">Twintig kalenderdagen na de publicatiedatum van dit bericht wordt de opstalovereenkomst aangeboden aan de beoogde opstalhouder. Als er een kort geding is aangespannen, dan wacht de gemeente de uitkomst hiervan af.</text:p>
            <text:p text:style-name="al"/>
            <text:p text:style-name="al">
            <text:span text:style-name="nadrukvet">Meer informatie</text:span>
          </text:p>
            <text:p text:style-name="al"/>
            <text:p text:style-name="al">Als u vragen heeft over deze uitgifte zakelijk recht, dan kunt u contact opnemen met team Vastgoed en Grondzaken, via <text:a xlink:href="mailto:vastgoedhuur@alphenaandenrijn.nl" xlink:type="simple">vastgoedhuur@alphenaandenrijn.nl</text:a>.</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930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0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30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lan vestigen zakelijk recht ten behoeve van uitbreiden/ vervangen vingerpieren, locatie achter Ondernemingsweg 11 en 13A, Alphen aan den Rijn</meta:user-defined>
    <meta:user-defined meta:name="DCTERMS.W3CDTF/DCTERMS.available">2026-08-05</meta:user-defined>
    <meta:user-defined meta:name="DCTERMS.W3CDTF/OVERHEIDop.jaargang">2026</meta:user-defined>
    <meta:user-defined meta:name="OVERHEIDop.publicationIssue">369302</meta:user-defined>
    <meta:user-defined meta:name="OVERHEIDop.GmbID/DC.identifier">gmb-2026-369302</meta:user-defined>
    <meta:user-defined meta:name="OVERHEIDop.versieInformatie"/>
  </office:meta>
</office:document-meta>
</file>