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otovaartuigi72863086-3f58-4b11-90e6-fcd41a7b0c1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wijderd vaartuig aan het Aambeeld te Medemblik</text:p>
      <text:section text:name="regeling_id1-3-2" text:style-name="regeling">
        <text:section text:name="aanhef_id1-3-2-1" text:style-name="aanhef">
          <text:section text:name="preambule_id1-3-2-1-1" text:style-name="preambule">
            <text:p text:style-name="al">Op grond van artikel 4:16 lid 1 van de Algemene plaatselijke verordening gemeente Medemblik 2025 (hierna: Apv) is op 21 juli 2026 aan het Aambeeld te Medemblik een vaartuig verwijderd. Dit hebben we gedaan omdat het vaartuig in een kennelijke verwaarloosde toestand, deels gezonken in het openbare water lag.</text:p>
            <text:p text:style-name="al">Het vaartuig is op 2 mei 2026 gestickerd, daarna is niet binnen de gegeven begunstigingstermijn de overtreding hersteld. Hieronder leggen wij het vervolg uit.</text:p>
          </text:section>
        </text:section>
        <text:section text:name="regeling-tekst_id1-3-2-2" text:style-name="regeling-tekst">
          <text:section text:name="artikel_id1-3-2-2-1" text:style-name="artikel">
            <text:p text:style-name="artikel_kop_titel"><text:span text:style-name="artikel_kop_label"/> <text:span text:style-name="artikel_kop_nr"/> Juridisch kader </text:p>
            <text:p text:style-name="al">Op 2 mei 2026 is er een last onder bestuursdwang opgelegd op het vaartuig. Dit betekent dat het vaartuig voor 8 mei 2026 verwijderd moest zijn en op eigen grond geplaatst moest worden of moest voldoen aan de in het overtreden artikel gestelde eisen. Dit is niet gebeurd waardoor wij op grond van artikel 5:21 Algemene wet bestuursrecht (Awb) bevoegd zijn om de last door feitelijk handelen ten uitvoer te leggen. In dat artikel staat:</text:p>
            <text:p text:style-name="al"/>
            <text:p text:style-name="al">Onder last onder bestuursdwang wordt verstaan: de herstelsanctie, inhoudende: </text:p>
            <text:list text:style-name="id1-3-2-2-1-5">
              <text:list-item text:style-override="id1-3-2-2-1-5">
                <text:number>a.</text:number>
                <text:p text:style-name="al">Een last tot geheel of gedeeltelijk herstel van de overtreding, en </text:p>
              </text:list-item>
              <text:list-item text:style-override="id1-3-2-2-1-6">
                <text:number>b.</text:number>
                <text:p text:style-name="al">De bevoegdheid van het bestuursorgaan om de last door feitelijk handelen ten uitvoer te leggen, indien de last niet of niet tijdig wordt uitgevoerd. </text:p>
              </text:list-item>
            </text:list>
            <text:p text:style-name="al"/>
          </text:section>
          <text:section text:name="artikel_id1-3-2-2-2" text:style-name="artikel">
            <text:p text:style-name="artikel_kop_titel"><text:span text:style-name="artikel_kop_label"/> <text:span text:style-name="artikel_kop_nr"/> Kan het vaartuig opgehaald worden? </text:p>
            <text:p text:style-name="al">Op grond van artikel 5:30 Awb heeft de rechthebbende tot 17 augustus 2026 de gelegenheid om het vaartuig op te halen. </text:p>
            <text:p text:style-name="al">Volgens artikel 5:25 lid 1 Awb geschiedt de toepassing van last onder bestuursdwang op kosten van de overtreder. Om de kosten niet te ver te laten oplopen is het wijselijk om het vaartuig zo snel mogelijk op te halen. Het is ook mogelijk om afstand te doen van het vaartuig. U geeft dan de gemeente het recht om het vaartuig te verkopen of te vernietigen. De kosten lopen dan dus niet verder op. Afstand doen van het vaartuig of een afspraak maken om het op te komen halen kan door contact op te nemen met <text:a xlink:href="mailto:BOA@medemblik.nl" xlink:type="simple">BOA@medemblik.nl</text:a>. </text:p>
            <text:p text:style-name="al"/>
          </text:section>
          <text:section text:name="artikel_id1-3-2-2-3" text:style-name="artikel">
            <text:p text:style-name="artikel_kop_titel"><text:span text:style-name="artikel_kop_label"/> <text:span text:style-name="artikel_kop_nr"/> Vernietiging/verkoop van het vaartuig </text:p>
            <text:p text:style-name="al">Als de rechthebbende het vaartuig niet uiterlijk op 17 augustus 2026 heeft opgehaald dan wordt het vaartuig verkocht of vernietigd. Het college mag dit doen op basis van artikel 5:30 Awb.</text:p>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Foto van het vaartuig</text:p>
          <text:p text:style-name="al">
          <draw:frame><draw:text-box><text:section text:name="plaatje_id1-3-2-4-2-1" text:style-name="plaatje">
            <text:p text:style-name="illustratie_id1-3-2-4-2-1-1"><draw:frame draw:style-name="illustratie_id1-3-2-4-2-1-1" text:anchor-type="paragraph" svg:width="120mm" svg:height="163.6mm"><draw:image xlink:href="Pictures/Fotovaartuigi72863086-3f58-4b11-90e6-fcd41a7b0c1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929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9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9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edemblik</meta:user-defined>
    <meta:user-defined meta:name="OVERHEID.Informatietype/DC.type">officiële publicatie</meta:user-defined>
    <meta:user-defined meta:name="OVERHEIDop.Rubriek/DC.type">overige overheidsinformatie</meta:user-defined>
    <meta:user-defined meta:name="OVERHEID.Gemeente/OVERHEID.authority">Medemblik</meta:user-defined>
    <meta:user-defined meta:name="OVERHEID.Gemeente/DCTERMS.publisher">Medemblik</meta:user-defined>
    <meta:user-defined meta:name="OVERHEID.TaxonomieBeleidsagendaDecentraal/OVERHEID.category">Openbare orde en veiligheid | Organisatie en beleid</meta:user-defined>
    <dc:language>nl</dc:language>
    <meta:user-defined meta:name="OVERHEIDop.locatietype/OVERHEIDop.gebiedsmarkering">Punt</meta:user-defined>
    <meta:user-defined meta:name="DC.title">Verwijderd vaartuig aan het Aambeeld te Medemblik</meta:user-defined>
    <meta:user-defined meta:name="DCTERMS.W3CDTF/DCTERMS.available">2026-07-31</meta:user-defined>
    <meta:user-defined meta:name="DCTERMS.W3CDTF/OVERHEIDop.jaargang">2026</meta:user-defined>
    <meta:user-defined meta:name="OVERHEIDop.publicationIssue">369290</meta:user-defined>
    <meta:user-defined meta:name="OVERHEIDop.GmbID/DC.identifier">gmb-2026-369290</meta:user-defined>
    <meta:user-defined meta:name="OVERHEIDop.versieInformatie"/>
  </office:meta>
</office:document-meta>
</file>