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rammerstraat 8-H 1078K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aanbrengen van vacuümglas in de voorgevel ter hoogte van de begane grond</text:p>
            <text:p text:style-name="common-al">Zaakadres: Krammerstraat 8-H 1078KH Amsterdam</text:p>
            <text:p text:style-name="common-al">Datum ontvangst: 24-05-2026</text:p>
            <text:p text:style-name="common-al">Zaaknummer: Z2026-022663</text:p>
            <text:p text:style-name="common-al">DSO-nummer: 202605240013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253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25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25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2663</meta:user-defined>
    <meta:user-defined meta:name="DCTERMS.abstract">aanbrengen van vacuümglas in de voorgevel ter hoogte van de begane gro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Krammerstraat 8-H 1078KH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9253</meta:user-defined>
    <meta:user-defined meta:name="OVERHEIDop.GmbID/DC.identifier">gmb-2026-369253</meta:user-defined>
    <meta:user-defined meta:name="OVERHEIDop.versieInformatie"/>
  </office:meta>
</office:document-meta>
</file>