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 Willem de Zwijgerlaan 163-4 1056J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één nieuwe zelfstandige woonruimte op de zolderverdieping van het pand op de locatie Willem de Zwijgerlaan 163.</text:p>
            <text:p text:style-name="common-al">Besluit: </text:p>
            <text:p text:style-name="common-al">Besluit verzonden op: 29-07-2026</text:p>
            <text:p text:style-name="common-al">Zaakadres: Willem de Zwijgerlaan 163-4 1056JM Amsterdam</text:p>
            <text:p text:style-name="common-al">Zaaknummer: Z2026-025243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25243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9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23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3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3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5243</meta:user-defined>
    <meta:user-defined meta:name="DCTERMS.abstract">het vormen van één nieuwe zelfstandige woonruimte op de zolderverdieping van het pand op de locatie Willem de Zwijgerlaan 163.</meta:user-defined>
    <dc:language>nl</dc:language>
    <meta:user-defined meta:name="OVERHEIDop.locatietype/OVERHEIDop.gebiedsmarkering">Punt</meta:user-defined>
    <meta:user-defined meta:name="DC.title">Besluit woonvormingsvergunning  Willem de Zwijgerlaan 163-4 1056JM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231</meta:user-defined>
    <meta:user-defined meta:name="OVERHEIDop.GmbID/DC.identifier">gmb-2026-369231</meta:user-defined>
    <meta:user-defined meta:name="OVERHEIDop.versieInformatie"/>
  </office:meta>
</office:document-meta>
</file>