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voorwerp op of aan de weg plaatsen ontheffing voor het plaatsen van een container van 25-09-2026 tot 30-09-2026 op de locatie Albert Schweitzerlaan 54, Schoo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-07-2026 heeft de gemeente een aanvraag ontvangen voor een voorwerp op of aan de weg plaatsen ontheffing voor het plaatsen van een container van 25-09-2026 tot 30-09-2026 op de locatie Albert Schweitzerlaan 54, 2871 LD Schoonhoven. De aanvraag is geregistreerd onder zaaknummer 19311958719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6921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1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1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9311958719</meta:user-defined>
    <dc:language>nl</dc:language>
    <meta:user-defined meta:name="OVERHEIDop.locatietype/OVERHEIDop.gebiedsmarkering">Punt</meta:user-defined>
    <meta:user-defined meta:name="DC.title">Kennisgeving ontvangst aanvraag voor een voorwerp op of aan de weg plaatsen ontheffing voor het plaatsen van een container van 25-09-2026 tot 30-09-2026 op de locatie Albert Schweitzerlaan 54, Schoo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16</meta:user-defined>
    <meta:user-defined meta:name="OVERHEIDop.GmbID/DC.identifier">gmb-2026-369216</meta:user-defined>
    <meta:user-defined meta:name="OVERHEIDop.versieInformatie"/>
  </office:meta>
</office:document-meta>
</file>