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Castricum, verleende evenementenvergunning Kermis de Woude 2026 van 31 juli t/m 2 augustus 2026 bij 't Kombof, Woude 32, de Woude, verzenddatum 29 juli 2026 (Z2026-0000632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6921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1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1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6322</meta:user-defined>
    <meta:user-defined meta:name="DCTERMS.abstract">evenementenvergunning Kermis de Woude 2026 bij 't KombofWoude 32, 1489NC de Woude, verzenddatum 29 juli 2026 (Z2026-00006322)</meta:user-defined>
    <dc:language>nl</dc:language>
    <meta:user-defined meta:name="OVERHEIDop.locatietype/OVERHEIDop.gebiedsmarkering">Punt</meta:user-defined>
    <meta:user-defined meta:name="DC.title">Gemeente Castricum, verleende evenementenvergunning Kermis de Woude 2026 van 31 juli t/m 2 augustus 2026 bij 't Kombof, Woude 32, de Woude, verzenddatum 29 juli 2026 (Z2026-00006322)</meta:user-defined>
    <meta:user-defined meta:name="DCTERMS.W3CDTF/DCTERMS.available">2026-07-31</meta:user-defined>
    <meta:user-defined meta:name="DCTERMS.W3CDTF/OVERHEIDop.jaargang">2026</meta:user-defined>
    <meta:user-defined meta:name="OVERHEIDop.publicationIssue">369212</meta:user-defined>
    <meta:user-defined meta:name="OVERHEIDop.GmbID/DC.identifier">gmb-2026-369212</meta:user-defined>
    <meta:user-defined meta:name="OVERHEIDop.versieInformatie"/>
  </office:meta>
</office:document-meta>
</file>