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4-1-1">
      <style:table-column-properties style:rel-column-width="12*"/>
    </style:style>
    <style:style style:family="table-column" style:parent-style-name="colspec" style:name="id1-3-2-2-9-14-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de gemeente Aalsmeer tot vaststelling van de Beleidsregels vooraanmelding en aanvraag prioriteit transportcapaciteit woningbouwprojecten Aalsmeer oktober 2026</text:p>
      <text:section text:name="regeling_id1-3-2" text:style-name="regeling">
        <text:section text:name="aanhef_id1-3-2-1" text:style-name="aanhef">
          <text:section text:name="preambule_id1-3-2-1-1" text:style-name="preambule">
            <text:p text:style-name="al">
            <text:span text:style-name="nadrukvet">Zaaknummer: Z26-116348</text:span>
          </text:p>
            <text:p text:style-name="al"/>
            <text:p text:style-name="al">Burgemeester en wethouders van de gemeente Aalsmeer;</text:p>
            <text:p text:style-name="al">gelezen het advies van afdeling Stedelijke Ontwikkeling van 28 juli 2026;</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en vast te stellen de:</text:p>
            <text:p text:style-name="al">
            <text:span text:style-name="nadrukvet">Beleidsregels vooraanmelding en aanvraag prioriteit transportcapaciteit woningbouwprojecten Aalsmeer oktob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item>
              <text:list-item text:style-override="id1-3-2-2-1-3-3">
                <text:number>a.</text:number>
                <text:p text:style-name="al">een activiteit waarvoor in het omgevingsplan is bepaald dat het verboden is deze zonder omgevingsvergunning te verrichten en die in strijd is met het omgevingsplan, of </text:p>
              </text:list-item>
              <text:list-item text:style-override="id1-3-2-2-1-3-4">
                <text:number>b.</text:number>
                <text:p text:style-name="al">een andere activiteit die in strijd is met het omgevingsplan;</text:p>
              </text:list-item>
              <text:list-item text:style-override="id1-3-2-2-1-3-5">
                <text:number>•</text:number>
                <text:p text:style-name="al">bouwwerkzaamheden: werkzaamheden gericht op het plaatsen, oprichten, vernieuwen, veranderen, vergroten, onderhouden of slopen van een bouwwerk, en de daarmee samenhangende voorbereidende en uitvoerende werkzaamheden;</text:p>
              </text:list-item>
              <text:list-item text:style-override="id1-3-2-2-1-3-6">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7">
                <text:number>•</text:number>
                <text:p text:style-name="al">college: college van burgemeester en wethouders van de gemeente Aalsmeer;</text:p>
              </text:list-item>
              <text:list-item text:style-override="id1-3-2-2-1-3-8">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9">
                <text:number>•</text:number>
                <text:p text:style-name="al">datum van oplevering: de datum waarop het bouwwerk/project door de aannemer overeenkomstig de overeenkomst aan de opdrachtgever wordt opgeleverd, overgedragen en door de opdrachtgever formeel wordt aanvaard, dan wel geacht wordt te zijn aanvaard.</text:p>
              </text:list-item>
              <text:list-item text:style-override="id1-3-2-2-1-3-10">
                <text:number>•</text:number>
                <text:p text:style-name="al">indiener(s): een rechtspersoon, zoals een stichting, projectontwikkelaar, vereniging of natuurlijke persoon die een project realiseert of initieert; </text:p>
              </text:list-item>
              <text:list-item text:style-override="id1-3-2-2-1-3-11">
                <text:number>•</text:number>
                <text:p text:style-name="al">netbeheerder: distributiesysteembeheerder als bedoeld in artikel 1.1 van de Energiewet die het distributiesysteem voor elektriciteit beheert in het congestiegebied;</text:p>
              </text:list-item>
              <text:list-item text:style-override="id1-3-2-2-1-3-12">
                <text:number>•</text:number>
                <text:p text:style-name="al">project: realisatie van een basisbehoefte, zijnde de functie woonbehoefte als bedoeld in tabel 3 van bijlage 3 van de Systeemcode Elektriciteit 2026; </text:p>
              </text:list-item>
              <text:list-item text:style-override="id1-3-2-2-1-3-13">
                <text:number>•</text:number>
                <text:p text:style-name="al">projectlocatie: locatie waar het project zal worden ontwikkeld; </text:p>
              </text:list-item>
              <text:list-item text:style-override="id1-3-2-2-1-3-14">
                <text:number>•</text:number>
                <text:p text:style-name="al">prioriteringsverzoek: verzoek om prioriteit bij de toewijzing van transportcapaciteit als bedoeld in artikel 7.21 van de Systeemcode Elektriciteit 2026;</text:p>
              </text:list-item>
              <text:list-item text:style-override="id1-3-2-2-1-3-15">
                <text:number>•</text:number>
                <text:p text:style-name="al">projectdossier: geheel van documenten ter onderbouwing van een prioriteringsverzoek en transportverzoek;</text:p>
              </text:list-item>
              <text:list-item text:style-override="id1-3-2-2-1-3-16">
                <text:number>•</text:number>
                <text:p text:style-name="al">start bouw: het starten van bouwwerkzaamheden, met inbegrip van ontgravingswerkzaamheden;</text:p>
              </text:list-item>
              <text:list-item text:style-override="id1-3-2-2-1-3-17">
                <text:number>•</text:number>
                <text:p text:style-name="al">transportcapaciteit: capaciteit voor het transport van elektriciteit op het distributienet;</text:p>
              </text:list-item>
              <text:list-item text:style-override="id1-3-2-2-1-3-18">
                <text:number>•</text:number>
                <text:p text:style-name="al">transportverzoek: verzoek tot het verzorgen van transport van elektriciteit als bedoeld in artikel 3.46, eerste lid, van de Energiewet;</text:p>
              </text:list-item>
              <text:list-item text:style-override="id1-3-2-2-1-3-19">
                <text:number>•</text:number>
                <text:p text:style-name="al">volgordelijst: de door de gemeente vastgestelde rangordelijst van woningbouwprojecten en huisvesting van scholen conform tabel 3 van bijlage 3 Systeemcode Elektriciteit 2026, waarvoor de gemeente verzoeken voor transportvermogen en bij voldoende bewijslast voor prioritering indient bij de netbeheerder;</text:p>
              </text:list-item>
              <text:list-item text:style-override="id1-3-2-2-1-3-20">
                <text:number>•</text:number>
                <text:p text:style-name="al">wenselijkheid: het college besluit over de beleidsmatige wenselijkheid van een nieuwbouwproject en toetst daarbij aan door de gemeenteraad vastgesteld kaderstellend beleid. </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voor het aanvragen van transportvermogen en bij voldoende bewijst voor prioritering. Het gaat daarbij zowel om projecten van indieners als om projecten die de gemeente zelf realiseert of initieert.</text:p>
              </text:list-item>
              <text:list-item text:style-override="id1-3-2-2-2-2-2">
                <text:number>2.</text:number>
                <text:p text:style-name="al">Per afzonderlijk congestiegebied kan het college een afzonderlijke volgordelijst vaststellen.</text:p>
              </text:list-item>
              <text:list-item text:style-override="id1-3-2-2-2-2-3">
                <text:number>3.</text:number>
                <text:p text:style-name="al">Als een project de gemeentegrens overschrijdt treedt het colleg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bij voldoende bewijslast voor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indieners; en</text:p>
              </text:list-item>
              <text:list-item text:style-override="id1-3-2-2-3-3-5">
                <text:number>e.</text:number>
                <text:p text:style-name="al">het bieden van rechtszekerheid over de wijze waarop het college haar bevoegdheid als aanvrager van transportcapaciteit en bij voldoende bewijslast prioritering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oningbouw) waarbij de gemeente zelf opdrachtgever is, wordt op basis van dezelfde regels beoordeeld als projecten van indiene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Het colleg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 voor verzoek voor het aanvragen van transportvermogen en het verzoek voor prioritering</text:p>
            <text:list text:style-name="id1-3-2-2-5-2">
              <text:list-item text:style-override="id1-3-2-2-5-2-1">
                <text:number>1.</text:number>
                <text:p text:style-name="al">De periode voor het indienen van een verzoek tot plaatsing van een project op de volgordelijst voor het aanvragen van transportvermogen en bij voldoende bewijslast voor een verzoek voor prioritering vangt aan op de dag van publicatie van deze beleidsregels in het gemeenteblad.</text:p>
              </text:list-item>
              <text:list-item text:style-override="id1-3-2-2-5-2-2">
                <text:number>2.</text:number>
                <text:p text:style-name="al">Het in het eerste lid bedoelde verzoek kan worden ingediend tot en met 14 augustus 2026.</text:p>
              </text:list-item>
              <text:list-item text:style-override="id1-3-2-2-5-2-3">
                <text:number>3.</text:number>
                <text:p text:style-name="al">Opname van een project op de volgordelijst voor verzoeken voor aanvragen van transportvermogen en bij voldoende bewijslast voor prioritering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voor verzoek voor transportvermogen en bij voldoende bewijslast voor prioritering op verzoek projectontwikkelaar</text:p>
            <text:list text:style-name="id1-3-2-2-6-2">
              <text:list-item text:style-override="id1-3-2-2-6-2-1">
                <text:number>1.</text:number>
                <text:p text:style-name="al">De indiener zorgt voor een volledig projectdossier van een project bij een verzoek tot opname op de volgordelijst aanvragen transportvermogen en bij voldoende bewijslast voor prioritering. Deze maakt gebruik van het daartoe beschikbaar gestelde formulier. Dit formulier is samengesteld uit voorgeschreven informatie van ministerie van Binnenlandse Zaken, Vereniging van Nederlandse Gemeenten en Netbeheer Nederland. Wijzigingen door dezenorganisaties worden doorgevoerd in het formulier.</text:p>
              </text:list-item>
              <text:list-item text:style-override="id1-3-2-2-6-2-2">
                <text:number>2.</text:number>
                <text:p text:style-name="al">Het college stuurt binnen twee werkdagen een ontvangstbevestiging van het verzoek waarbij ook wordt gewezen op de in artikel 13 genoemde rechtsbeschermingsprocedure.</text:p>
              </text:list-item>
              <text:list-item text:style-override="id1-3-2-2-6-2-3">
                <text:number>3.</text:number>
                <text:p text:style-name="al">Het college stelt de indiener hiervan schriftelijk in kennis en informeert de indiener over de mogelijkheid om binnen twee werkdagen het dossier nog aan te vullen, onder de voorwaarde dat dit direct aansluit op de in artikel 5, lid 2 genoemde termijn.</text:p>
              </text:list-item>
              <text:list-item text:style-override="id1-3-2-2-6-2-4">
                <text:number>4.</text:number>
                <text:p text:style-name="al">Een verzoek voor transportvermogen wordt alleen in behandeling genomen als:</text:p>
              </text:list-item>
              <text:list-item text:style-override="id1-3-2-2-6-2-5">
                <text:number>a.</text:number>
                <text:p text:style-name="al">Het een project met een woonbestemming betreft die past binnen de regels van het omgevingsplan,</text:p>
              </text:list-item>
              <text:list-item text:style-override="id1-3-2-2-6-2-6">
                <text:number>b.</text:number>
                <text:p text:style-name="al">Of er een positief besluit van het college van B en W ligt over de wenselijkheid van het project of het initiatief voor een project;</text:p>
              </text:list-item>
              <text:list-item text:style-override="id1-3-2-2-6-2-7">
                <text:number>c.</text:number>
                <text:p text:style-name="al">Of uit een ambtelijke analyse op basis van door de gemeenteraad vastgesteld kaderstellend beleid blijkt dat het initiatief beleidsmatig wenselijk is;</text:p>
              </text:list-item>
              <text:list-item text:style-override="id1-3-2-2-6-2-8">
                <text:number>d.</text:number>
                <text:p text:style-name="al">Of het initiatief is onderdeel van de uiteindelijke uitwerking van een lopende gebiedsontwikkeling,</text:p>
              </text:list-item>
              <text:list-item text:style-override="id1-3-2-2-6-2-9">
                <text:number>e.</text:number>
                <text:p text:style-name="al">het verzoek voor transportvermogen of voor prioritering volledig ingediend is voor de in artikel 5, lid 2 en artikel 6, lid 3 genoemde data.</text:p>
              </text:list-item>
              <text:list-item text:style-override="id1-3-2-2-6-2-10">
                <text:number>5.</text:number>
                <text:p text:style-name="al">Een verzoek voor transportvermogen wordt door het college alleen in behandeling genomen als de initiatiefnemer informatie kan aanleveren zoals opgenomen in artikel 9, stap 2.</text:p>
              </text:list-item>
              <text:list-item text:style-override="id1-3-2-2-6-2-11">
                <text:number>6.</text:number>
                <text:p text:style-name="al">Toewijzing op de volgordelijst voor transportvermogen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oor verzoek voor het aanvragen van transportvermogen en het verzoek voor prioritering van eigen projecten</text:p>
            <text:list text:style-name="id1-3-2-2-7-2">
              <text:list-item text:style-override="id1-3-2-2-7-2-1">
                <text:number>1.</text:number>
                <text:p text:style-name="al">De indiener zorgt vóór 14 augustus 2026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item text:style-override="id1-3-2-2-7-2-3">
                <text:number>3.</text:number>
                <text:p text:style-name="al">Aanvragen die na 14 augustus 2026 worden ingediend of niet tijdig volledig kunnen worden ingediend, worden verwerkt in een volgende indienrond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Om een aanvraag in te dienen voor prioritering van nieuwbouwproject is een bestuursverklaring nodig, zoals opgenomen in de Systeem Code Elektriciteit 2026. Een verzoek voor aanvraag voor prioritering wordt gelijktijdig (bij voldoende bewijslast) met of na een aanvraag voor transportvermogen bij het college ingediend.</text:p>
            <text:p text:style-name="al">De bestuursverklaring maakt onderdeel uit van het projectdossier en bevat:</text:p>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 verzoek voor aanvraag transportvermogen en bij voldoende bewijslast voor prioritering</text:p>
            <text:p text:style-name="al">Het college bepaalt de rangorde op de volgordelijst voor verzoek voor transportvermogen stapsgewijs op basis van de volgende stappen en legt de uitkomst daarvan schriftelijk vast. Een verzoek voor prioritering kan alleen bij voldoende bewijslast.</text:p>
            <text:p text:style-name="al">Stappen 1 tot en met 3, gevolgd door eventuele loting op grond van artikel 10 bepalen uitsluitend de volgorde van indiening binnen de tijdblokken (van ministerie van Binnenlandse Zaken); projecten worden eerst per startbouwjaar ingedeeld in het toepasselijke landelijke tijdblok en vervolgens binnen dat tijdblok gerangschikt op basis van de gemeentelijke criteria.</text:p>
            <text:p text:style-name="al"/>
            <text:p text:style-name="al">
            <text:span text:style-name="nadrukondlijn">Stap 1: start bouw</text:span>
          </text:p>
            <text:p text:style-name="al"/>
            <text:p text:style-name="al">Stap 1a: Als eerste stap vindt een rangschikking (lijst met verzoek voor aanvragen van transportvermogen) plaats op basis van het jaartal van start bouw, zoals voorgeschreven door ministerie van Binnenlandse Zaken. Een project wordt hoger gerangschikt als de bouw eerder start. Hierbij moet het jaartal start bouw voldoende concreet zijn onderbouwd. Daarnaast moet duidelijk inzicht gegeven worden in de fasering van het project en de fasering logisch, duidelijk en navolgbaar aansluiten op overige projectdocumentatie.</text:p>
            <text:p text:style-name="al"/>
            <text:p text:style-name="al">Stap 1b: Een indiener kan met voldoende concreet onderbouwing aangegeven in welke maand van het jaar start bouw plaatsvindt. De maand januari leidt in het betreffende jaar tot een hogere positie dan de maand december.</text:p>
            <text:p text:style-name="al"/>
            <text:p text:style-name="al">
            <text:span text:style-name="nadrukondlijn">Stap 2: projectrijpheid</text:span>
          </text:p>
            <text:p text:style-name="al">Na de rangschikking van stap 1 stelt de gemeente de projectrijpheid van het project vast op basis van beschikbare documenten. </text:p>
            <text:p text:style-name="al"/>
            <text:section text:name="table_id1-3-2-2-9-14" text:style-name="table">
              <text:p text:style-name="table_top"/>
              <table:table table:style-name="tgroup">
                <table:table-column table:style-name="id1-3-2-2-9-14-1-1"/>
                <table:table-column table:style-name="id1-3-2-2-9-14-1-2"/>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schikbare documenten:</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en Omgevingsvergunning, zoals verwoord in de Code Elektriciteit 2026</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en Civielrechtelijke overeenkomst, zoals verwoord in de Code Elektriciteit 2026</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Aanpassing van het Omgevingsplan, zoals verwoord in de Code Elektriciteit 2026</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Omgevingsplan met daarin vastgelegd een woonbehoefte op de specifieke locatie, zoals verwoord in de Code Elektriciteit 2026</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Voor een bouwproject is een rijkssubsidie verleend of prestatieafspraken gemaakt met wooncorporaties, zoals beschreven door Ministerie van Binnenlandse Zaken</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en positief besluit van het college van B en W ligt over de wenselijkheid van het project op basis van door de gemeenteraad vastgesteld kaderstellend beleid</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Een ambtelijke analyse op basis van door de gemeenteraad vastgesteld kaderstellend beleid blijkt dat het initiatief beleidsmatig wenselijk is.</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Het facilitaire of gemeentelijk initiatief onderdeel is van de uiteindelijke uitwerking van een lopende gebiedsontwikkeling.</text:p>
                  </table:table-cell>
                </table:table-row>
              </table:table>
              <text:p text:style-name="table_bottom"/>
            </text:section>
            <text:p text:style-name="al"/>
            <text:p text:style-name="al">Voor een verzoek om transportcapaciteit gelden de gegevens- en informatievereisten die door de systeembeheerder (voorheen netbeheerder) en het aanvraagportaal worden gesteld. Daarnaast moeten aanvragen voldoen aan de voorwaarden die de gemeente hanteert voor plaatsing op de gemeentelijke volgordelijst.</text:p>
            <text:p text:style-name="al">Voor een verzoek om maatschappelijke prioritering moeten aanvragen volledig voldoen aan de bepalingen uit de Systeemcode Elektriciteit 2026. Ook moeten de bewijsstukken worden aangeleverd die zijn opgenomen in tabel 4 van bijlage 3 van deze Code.</text:p>
            <text:p text:style-name="al">Als er geen bewijstukken beschikbaar zijn, gaat de gemeente niet over tot een verzoek voor het aanvragen van het aanvragen van transportvermogen en bij voldoende bewijslast voor prioriteren van transportcapaciteit.</text:p>
            <text:p text:style-name="al"/>
            <text:p text:style-name="al">
            <text:span text:style-name="nadrukondlijn">Stap 3: datum gewenste aansluiting</text:span>
          </text:p>
            <text:p text:style-name="al"/>
            <text:p text:style-name="al">Binnen de op basis van de stappen 1 en 2 gemaakte onderverdeling vindt een onderverdeling plaats op basis van de gewenste datum van aansluiting. Dit op basis van jaar en maand, waarbij een project hoger wordt gerangschikt als de gewenste aansluiting eerder plaatsvindt. Dit zoals voorgeschreven door de Vereniging van Nederlandse Gemeenten.</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Het college stelt een lotingsprotocol op. Dit protocol schrijft voor dat er een definitieve lijst met projecten is die aan de loting deelnemen, de wijze waarop een project ondubbelzinnig aan een lot wordt gekoppeld, de gebruikte lotingmethode en hoe de betrouwbaarheid wordt gecontroleerd. De loting moet onafhankelijke uitvoering hebben met de mogelijkheid voor indieners om erbij aanwezig te zijn. Daarnaast wordt aangegeven hoe omgegaan wordt met technische of procedurele fouten en voorwaarden voor (gedeeltelijke) herloting. De lotingcommissie bestaat uit onafhankelijke medewerkers van de gemeente.</text:p>
              </text:list-item>
              <text:list-item text:style-override="id1-3-2-2-10-2-2">
                <text:number>2.</text:number>
                <text:p text:style-name="al">Als twee of meer projecten op basis van artikel 9 dezelfde positie behalen, bepaalt het college de onderlinge volgorde de volgordelijst verzoek voor aanvragen van transportvermogen door middel van een openbare loting.</text:p>
              </text:list-item>
              <text:list-item text:style-override="id1-3-2-2-10-2-3">
                <text:number>3.</text:number>
                <text:p text:style-name="al">De loting vindt plaats controleerbaar en onafhankelijk plaats door het onafhankelijk en ongezien trekken van een uniek lootje met de naam van het project of de projectfase (mechanische selectiemethode).</text:p>
              </text:list-item>
              <text:list-item text:style-override="id1-3-2-2-10-2-4">
                <text:number>4.</text:number>
                <text:p text:style-name="al">De loting bepaalt de positie van een project of projectfase op de volgordelijst.</text:p>
              </text:list-item>
              <text:list-item text:style-override="id1-3-2-2-10-2-5">
                <text:number>5.</text:number>
                <text:p text:style-name="al">De loting vindt plaats op een 21 augustus 2026 op gemeentehuis Aalsmeer.</text:p>
              </text:list-item>
              <text:list-item text:style-override="id1-3-2-2-10-2-6">
                <text:number>6.</text:number>
                <text:p text:style-name="al">Van de loting wordt een proces-verbaal gemaakt met deelnemers, methode, uitslag en eventuele incidenten.</text:p>
              </text:list-item>
              <text:list-item text:style-override="id1-3-2-2-10-2-7">
                <text:number>7.</text:number>
                <text:p text:style-name="al">Betrokken indieners worden tijdig uitgenodigd om de loting bij te wonen.</text:p>
              </text:list-item>
              <text:list-item text:style-override="id1-3-2-2-10-2-8">
                <text:number>8.</text:number>
                <text:p text:style-name="al">Het college volgt de uitslag van de loting, tenzij blijkt dat de loting niet overeenkomstig de beleidsregels en het vooraf bekendgemaakte protocol is uitgevoerd of een onregelmatigheid de betrouwbaarheid of de gelijke kansen kan hebben beïnvloed.</text:p>
              </text:list-item>
              <text:list-item text:style-override="id1-3-2-2-10-2-9">
                <text:number>9.</text:number>
                <text:p text:style-name="al">Het college gebruikt de uitslag van de loting om in eerste instantie een voorlopige volordebepaling op te stellen.</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Het college motiveert de vastgestelde volgordelijst transparant en toetsbaar door per project de toepassing van de stappen 1 tot en met 3 en eventuele loting te vermelden.</text:p>
              </text:list-item>
              <text:list-item text:style-override="id1-3-2-2-11-2-2">
                <text:number>2.</text:number>
                <text:p text:style-name="al">Op verzoek van de indiener verstrekt het colleg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Het college maakt de voorlopige volgordelijst openbaar via de gemeentelijke website en het gemeenteblad, uiterlijk twee weken voor de datum van indiening bij de netbeheerder.</text:p>
              </text:list-item>
              <text:list-item text:style-override="id1-3-2-2-12-2-2">
                <text:number>2.</text:number>
                <text:p text:style-name="al">Een indiener heeft drie werkdagen om schriftelijk onjuistheden te melden in de voorlopige volgordelijst. </text:p>
              </text:list-item>
              <text:list-item text:style-override="id1-3-2-2-12-2-3">
                <text:number>3.</text:number>
                <text:p text:style-name="al">Het college beslist binnen 5 werkdagen over op de schriftelijk ingediende onjuistheden</text:p>
              </text:list-item>
              <text:list-item text:style-override="id1-3-2-2-12-2-4">
                <text:number>4.</text:number>
                <text:p text:style-name="al">Het college stelt de definitieve volgordelijst vast.</text:p>
              </text:list-item>
              <text:list-item text:style-override="id1-3-2-2-12-2-5">
                <text:number>5.</text:number>
                <text:p text:style-name="al">Op de gepubliceerde volgordelijst staan alleen gegevens vermeld per project die noodzakelijk zijn voor een transparant proces en voldoet aan de regelgeving over gegevens.</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1">
                <text:number>1.</text:number>
                <text:p text:style-name="al">Een indiener die vragen heeft over zijn positie op de volgordelijst of over de afwijzing van zijn verzoek tot plaatsing op de volgordelijst kan binnen tien kalenderdagen na bekendmaking van de volgordelijst schriftelijk verzoek indienen bij het college, waarin gevraagd wordt om een heroverweging van de voorlopige volgordebepaling.</text:p>
              </text:list-item>
              <text:list-item text:style-override="id1-3-2-2-13-2-2">
                <text:number>2.</text:number>
                <text:p text:style-name="al">Een onafhankelijke commissie bestaande uit onafhankelijke medewerkers van de gemeente beoordeelt het verzoek op basis van feitelijke documentatie aangedragen door de indiener en het bepaalde in deze beleidsregel.</text:p>
              </text:list-item>
              <text:list-item text:style-override="id1-3-2-2-13-2-3">
                <text:number>3.</text:number>
                <text:p text:style-name="al">Na de termijn uit artikel 13, lid 1 vervalt het recht om een verzoek tot heroverweging in te dienen.</text:p>
              </text:list-item>
              <text:list-item text:style-override="id1-3-2-2-13-2-4">
                <text:number>4.</text:number>
                <text:p text:style-name="al">Het college last een vrijwillige civiele wachttermijn in van tien kalenderdagen, startend op de laatste dag van de in artikel 13, lid 1 genoemde termijn. Een indiener heeft binnen deze wachttermijn de gelegenheid een kort geding aanhangig te maken. </text:p>
              </text:list-item>
              <text:list-item text:style-override="id1-3-2-2-13-2-5">
                <text:number>5.</text:number>
                <text:p text:style-name="al">Door indiening van een verzoek overeenkomstig artikel 6 stemt de indiene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Het college kan de positie van een project op de volgordelijst wijzigen of intrekken als:</text:p>
              </text:list-item>
              <text:list-item text:style-override="id1-3-2-2-14-2-2">
                <text:number>a.</text:number>
                <text:p text:style-name="al">de indiener aantoonbaar onjuiste of onvolledige informatie heeft verstrekt;</text:p>
              </text:list-item>
              <text:list-item text:style-override="id1-3-2-2-14-2-3">
                <text:number>b.</text:number>
                <text:p text:style-name="al">het project naar het oordeel van het college aantoonbaar niet meer voor realisatie in aanmerking komt;</text:p>
              </text:list-item>
              <text:list-item text:style-override="id1-3-2-2-14-2-4">
                <text:number>c.</text:number>
                <text:p text:style-name="al">de indiener het project heeft gewijzigd en dit een herbeoordeling vergt; </text:p>
              </text:list-item>
              <text:list-item text:style-override="id1-3-2-2-14-2-5">
                <text:number>d.</text:number>
                <text:p text:style-name="al">het project naar het oordeel van het college onuitvoerbaar is geworden.</text:p>
              </text:list-item>
              <text:list-item text:style-override="id1-3-2-2-14-2-6">
                <text:number>2.</text:number>
                <text:p text:style-name="al">Een herbeoordeling na wijziging van het project kan betekenen dat het project een andere (hogere of lagere) plek op de volgordelijst zal krijgen.</text:p>
              </text:list-item>
              <text:list-item text:style-override="id1-3-2-2-14-2-7">
                <text:number>3.</text:number>
                <text:p text:style-name="al">Het college stelt de intrekking of wijziging vast en stelt de indiener hiervan onverwijld in kennis.</text:p>
              </text:list-item>
              <text:list-item text:style-override="id1-3-2-2-14-2-8">
                <text:number>4.</text:number>
                <text:p text:style-name="al">Wijzigen op grond van dit artikel is slechts mogelijk zolang de volgordelijst nog niet door Het colleg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volgens volgordelijst</text:p>
            <text:list text:style-name="id1-3-2-2-15-2">
              <text:list-item text:style-override="id1-3-2-2-15-2-1">
                <text:number>1.</text:number>
                <text:p text:style-name="al">Het college stelt een definitieve volgordelijst vast</text:p>
              </text:list-item>
              <text:list-item text:style-override="id1-3-2-2-15-2-2">
                <text:number>2.</text:number>
                <text:p text:style-name="al">Het college verzoekt de netbeheerder volgens de positie op de volgordelijst het verzoek voor aanvragen van transportvermogen en bij voldoende bewijslast verzoek voor prioritering in behandeling te nemen nadat de hersteltermijn, bedoeld in artikel 13 is verstreken, dan wel – als tijdig verzoek om heroverweging is ingediend – nadat op het verzoek om heroverweging is beslis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vooraanmelding en aanvraag prioriteit transportcapaciteit woningbouwprojecten Aalsmeer oktober 2026.</text:p>
          </text:section>
        </text:section>
        <text:section text:name="regeling-sluiting_id1-3-2-3" text:style-name="regeling-sluiting">
          <text:section text:name="ondertekening_id1-3-2-3-1">
            <text:p><text:span text:style-name="functie"/></text:p>
            <text:p><text:span text:style-name="functie">Aldus vastgesteld in de vergadering van 28 juli 2026.</text:span></text:p>
            <text:p><text:span text:style-name="functie">De secretaris,</text:span></text:p>
            <text:p><text:span text:style-name="functie"/></text:p>
            <text:p><text:span text:style-name="functie">P. Simonse</text:span></text:p>
            <text:p><text:span text:style-name="functie">De voorzitter,</text:span></text:p>
            <text:p><text:span text:style-name="functie"/></text:p>
            <text:p><text:span text:style-name="functie">mr. G.E. Oude Kot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6920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0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0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alsmeer</meta:user-defined>
    <meta:user-defined meta:name="OVERHEID.Informatietype/DC.type">officiële publicatie</meta:user-defined>
    <meta:user-defined meta:name="OVERHEIDop.Rubriek/DC.type">beleidsregel</meta:user-defined>
    <meta:user-defined meta:name="OVERHEID.Gemeente/DCTERMS.publisher">Aalsmeer</meta:user-defined>
    <meta:user-defined meta:name="OVERHEID.Gemeente/OVERHEID.authority">Aalsmeer</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4:81 van de Algemene wet bestuursrecht]|[1.0:c:BWBR0005537&amp;artikel=4%3A81&amp;g=2026-07-01</meta:user-defined>
    <meta:user-defined meta:name="OVERHEIDop.referentienummer">Z26-116348</meta:user-defined>
    <meta:user-defined meta:name="DCTERMS.alternative">Beleidsregels vooraanmelding en aanvraag prioriteit transportcapaciteit woningbouw Aalsmeer oktober 2026</meta:user-defined>
    <dc:language>nl</dc:language>
    <meta:user-defined meta:name="OVERHEIDop.locatietype/OVERHEIDop.gebiedsmarkering">Gemeente</meta:user-defined>
    <meta:user-defined meta:name="DC.title">Besluit van burgemeester en wethouders van de gemeente Aalsmeer tot vaststelling van de Beleidsregels vooraanmelding en aanvraag prioriteit transportcapaciteit woningbouwprojecten Aalsmeer oktober 2026</meta:user-defined>
    <meta:user-defined meta:name="DCTERMS.W3CDTF/DCTERMS.available">2026-07-30</meta:user-defined>
    <meta:user-defined meta:name="OVERHEIDop.externeBijlage">Nota van toelichting|exb-2026-27550</meta:user-defined>
    <meta:user-defined meta:name="DCTERMS.W3CDTF/OVERHEIDop.jaargang">2026</meta:user-defined>
    <meta:user-defined meta:name="OVERHEIDop.publicationIssue">369209</meta:user-defined>
    <meta:user-defined meta:name="OVERHEIDop.betreftRegeling">CVDR765302_1</meta:user-defined>
    <meta:user-defined meta:name="xs:date/OVERHEIDop.startdatum">2026-07-31</meta:user-defined>
    <meta:user-defined meta:name="OVERHEIDop.GmbID/DC.identifier">gmb-2026-369209</meta:user-defined>
    <meta:user-defined meta:name="OVERHEIDop.versieInformatie"/>
  </office:meta>
</office:document-meta>
</file>