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buiten behandeling stelling aanvraag exploitatievergunning APV/Bijzondere wetten - Hoofdstraat 101, 3971KE Driebergen-Rijsenburg, Exploitatievergunning (RX2026-00001256, 29 juli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wb buiten behandeling heeft gesteld:</text:p>
            <text:p text:style-name="common-al">Hoofdstraat 101, 3971KE Driebergen-Rijsenburg, Exploitatievergunning (RX2026-00001256, 29 juli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920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0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0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RX2026-00001256</meta:user-defined>
    <meta:user-defined meta:name="DCTERMS.abstract">Hoofdstraat 101, 3971KE Driebergen-Rijsenburg, Exploitatievergunning (RX2026-00001256, 29 juli 2026)</meta:user-defined>
    <dc:language>nl</dc:language>
    <meta:user-defined meta:name="OVERHEIDop.locatietype/OVERHEIDop.gebiedsmarkering">Punt</meta:user-defined>
    <meta:user-defined meta:name="DC.title">Gemeente Utrechtse Heuvelrug, buiten behandeling stelling aanvraag exploitatievergunning APV/Bijzondere wetten - Hoofdstraat 101, 3971KE Driebergen-Rijsenburg, Exploitatievergunning (RX2026-00001256, 29 juli 2026)</meta:user-defined>
    <meta:user-defined meta:name="DCTERMS.W3CDTF/DCTERMS.available">2026-07-31</meta:user-defined>
    <meta:user-defined meta:name="DCTERMS.W3CDTF/OVERHEIDop.jaargang">2026</meta:user-defined>
    <meta:user-defined meta:name="OVERHEIDop.publicationIssue">369208</meta:user-defined>
    <meta:user-defined meta:name="OVERHEIDop.GmbID/DC.identifier">gmb-2026-369208</meta:user-defined>
    <meta:user-defined meta:name="OVERHEIDop.versieInformatie"/>
  </office:meta>
</office:document-meta>
</file>