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Leidsekade 59B 1016CX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vangen van de ramen in de voorgevel van de beletage</text:p>
            <text:p text:style-name="common-al">Besluit: verleend</text:p>
            <text:p text:style-name="common-al">Besluit verzonden op: 28-07-2026</text:p>
            <text:p text:style-name="common-al">Zaakadres: Leidsekade 59B 1016CX Amsterdam</text:p>
            <text:p text:style-name="common-al">Zaaknummer: Z2026-020863</text:p>
            <text:p text:style-name="common-al">DSO-nummer: 2026051200396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nitth.sdc@amsterdam.nl?Subject=Dossiernummer Z2026-020863" xlink:type="simple">procesunitth.sdc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8-07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194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194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194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0863</meta:user-defined>
    <meta:user-defined meta:name="DCTERMS.abstract">vervangen van de ramen in de voorgevel van de beletage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Leidsekade 59B 1016CX Amsterdam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9194</meta:user-defined>
    <meta:user-defined meta:name="OVERHEIDop.GmbID/DC.identifier">gmb-2026-369194</meta:user-defined>
    <meta:user-defined meta:name="OVERHEIDop.versieInformatie"/>
  </office:meta>
</office:document-meta>
</file>