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f07dfed9-6163-4e9a-9773-d1306272576b.jpg" manifest:media-type="image/x-eps"/>
  <manifest:file-entry manifest:full-path="Pictures/1id6ac98b3-591c-4a4c-b5de-3120758e0ec6.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Cornelis Dirkszoonlaan 166 te Monnickendam</text:p>
      <text:section text:name="regeling_id1-3-2" text:style-name="regeling">
        <text:section text:name="aanhef_id1-3-2-1" text:style-name="aanhef">
          <text:section text:name="context_id1-3-2-1-1" text:style-name="context">
            <text:p text:style-name="context.al">besluitnummer: 151180</text:p>
            <text:p text:style-name="context_bottom"/>
          </text:section>
          <text:section text:name="considerans_id1-3-2-1-2" text:style-name="considerans">
            <text:p text:style-name="considerans.al">
            <text:span text:style-name="nadrukvet">gelet op: </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Monnickendam, parkeerplaatsen ter hoogte van Cornelis Dirkszoonlaan 166</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Cornelis Dirkszoonlaan 166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31 maart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 </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1mm"><draw:image xlink:href="Pictures/0if07dfed9-6163-4e9a-9773-d1306272576b.jpg" xlink:type="simple"/></draw:frame></text:p>
          </text:section></draw:text-box></draw:frame>
        </text:p>
          <text:p text:style-name="bezwaarschrift_al">
          <text:span text:style-name="nadrukcur">Configuratie borden</text:span>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93.5320754716981mm"><draw:image xlink:href="Pictures/1id6ac98b3-591c-4a4c-b5de-3120758e0ec6.jpg" xlink:type="simple"/></draw:frame></text:p>
          </text:section></draw:text-box></draw:frame>
        </text:p>
          <text:p text:style-name="bezwaarschrift_al">Locatie laadpaal Cornelis Dirkszoonlaan, op de parkeerplaatsen ter hoogte van 166.</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1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Cornelis Dirkszoonlaan 166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80</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Cornelis Dirkszoonlaan 166 te Monnickendam</meta:user-defined>
    <meta:user-defined meta:name="DCTERMS.W3CDTF/DCTERMS.available">2026-08-06</meta:user-defined>
    <meta:user-defined meta:name="DCTERMS.W3CDTF/OVERHEIDop.jaargang">2026</meta:user-defined>
    <meta:user-defined meta:name="OVERHEIDop.publicationIssue">369186</meta:user-defined>
    <meta:user-defined meta:name="OVERHEIDop.GmbID/DC.identifier">gmb-2026-369186</meta:user-defined>
    <meta:user-defined meta:name="OVERHEIDop.versieInformatie"/>
  </office:meta>
</office:document-meta>
</file>