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wijziging beheerder exploitatievergunning Boerske - Wendelring 3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31-07-2026</text:p>
            <text:p text:style-name="common-al">
            <text:span text:style-name="nadrukvet">Omschrijving: </text:span>Wijziging beheerder exploitatievergunning (Wendelring 3 6515 AN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4426</text:p>
            <text:p text:style-name="common-al">
            <text:span text:style-name="nadrukvet">Product: </text:span>Wijziging beheerder exploitatievergunning</text:p>
            <text:p text:style-name="common-al">
            <text:span text:style-name="nadrukvet">Ontvangst: </text:span>24-07-2026</text:p>
            <text:p text:style-name="common-al">
            <text:span text:style-name="nadrukvet">Definitieve beschikking verzonden: </text:span>29-07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09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29 juli 2026 tot en met 09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4426/dcd988d7-715e-4ffd-893a-26b4aafcfce7.pdf" xlink:type="simple">https://besluitenapv.nijmegen.nl/ZD2600094426/dcd988d7-715e-4ffd-893a-26b4aafcfce7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6917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7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7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wijziging beheerder exploitatievergunning Boerske - Wendelring 3 te Nijmeg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179</meta:user-defined>
    <meta:user-defined meta:name="OVERHEIDop.GmbID/DC.identifier">gmb-2026-369179</meta:user-defined>
    <meta:user-defined meta:name="OVERHEIDop.versieInformatie"/>
  </office:meta>
</office:document-meta>
</file>