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Saturnusstraat 14, 1443AC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eft de gemeente een aanvraag ontvangen voor een Omgevingsvergunning op het adres Saturnusstraat 14, 1443AC Purmerend. De aanvraag is geregistreerd onder zaaknummer Z2026-00003141. Dit is aangevraagd:</text:p>
            <text:list text:style-name="id1-3-2-1-1-2">
              <text:list-item text:style-override="id1-3-2-1-1-2-1">
                <text:number>•</text:number>
                <text:p text:style-name="al">het project het realiseren van een enkelzijdige nokverhoging aan de achterzijde van de woning en het plaatsen van een dakkapel op het voordakvlak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6916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16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41</meta:user-defined>
    <meta:user-defined meta:name="DCTERMS.abstract">Betreft: aanvraag op locatie Saturnusstraat 14, 1443AC Purmerend</meta:user-defined>
    <dc:language>nl</dc:language>
    <meta:user-defined meta:name="OVERHEIDop.locatietype/OVERHEIDop.gebiedsmarkering">Vlak</meta:user-defined>
    <meta:user-defined meta:name="DC.title">Aanvraag vergunning voor het project verbouw woning, Saturnusstraat 14, 1443AC Purmeren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164</meta:user-defined>
    <meta:user-defined meta:name="OVERHEIDop.GmbID/DC.identifier">gmb-2026-369164</meta:user-defined>
    <meta:user-defined meta:name="OVERHEIDop.versieInformatie"/>
  </office:meta>
</office:document-meta>
</file>