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uiten behandelingstelling Aanvraag omgevingsvergunning rondom Ouderkerkerplan en Bullenwijksepolder - het plaatsen van een kabeltracé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Ouder-Amstel hebben onderstaande aanvraag ontvangen:</text:p>
            <text:p text:style-name="common-al">Kenmerk: Z2025-00003060</text:p>
            <text:p text:style-name="common-al">Soort aanvraag: omgevingsvergunning</text:p>
            <text:p text:style-name="common-al">Ontvangstdatum: 18 december 2025</text:p>
            <text:p text:style-name="common-al">Omschrijving: het plaatsen van een kabeltracé</text:p>
            <text:p text:style-name="common-al">Locatie: rondom Ouderkerkerplan en Bullenwijksepolder</text:p>
            <text:p text:style-name="common-al">De gemeente heeft op 29-7-2026 besoten om de aanvraag met dossiernummer Z2025-00003060 voor een aanvraag omgevingsvergunning op locatie rondom Ouderkerkerplan en Bullenwijksepolder buiten behandeling te stellen. </text:p>
            <text:p text:style-name="common-al">Het besluit en de bijbehorende stukken zijn opgenomen als bijlagen bij deze publicatie. De stukken liggen ook ter inzage op het gemeentehuis.</text:p>
            <text:p text:style-name="common-al">Indien u belanghebbende bent kunt u bezwaar maken tegen dit besluit. Vermeldt u daarbij het zaaknummer. U kunt het bezwaar richten aan de de gemeente Ouder-Amstel. De termijn voor het indienen van een bezwaar bedraagt 6 weken eindigd op 9-9-2026. </text:p>
            <text:p text:style-name="last-al">Voor meer informatie kunt u zich, op werkdagen van 08.30 tot 12.30 uur, wenden tot De gemeente Ouder-Amstel via het telefoonnummer (020) 496 21 2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r-Amstel</text:p>
            </table:table-cell>
            <table:table-cell office:value-type="string" table:style-name="header.C">
              <text:p text:style-name="headerright"><text:span text:style-name="nr">Nr. 36916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6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6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uder-Am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uder-Amstel</meta:user-defined>
    <meta:user-defined meta:name="OVERHEID.Gemeente/OVERHEID.authority">Ouder-Am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5-00003060</meta:user-defined>
    <meta:user-defined meta:name="DCTERMS.abstract">Aanvraag omgevingsvergunning rondom Ouderkerkerplan en Bullenwijksepolder - het plaatsen van een kabeltracé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Besluit buiten behandelingstelling Aanvraag omgevingsvergunning rondom Ouderkerkerplan en Bullenwijksepolder - het plaatsen van een kabeltracé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162</meta:user-defined>
    <meta:user-defined meta:name="OVERHEIDop.GmbID/DC.identifier">gmb-2026-369162</meta:user-defined>
    <meta:user-defined meta:name="OVERHEIDop.versieInformatie"/>
  </office:meta>
</office:document-meta>
</file>