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 ontheffing voor het plaatsen van een container van 27-07-2026 tot 18-08-2026 op de locatie Poten 2, Goud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7-2026 heeft de gemeente een aanvraag ontvangen voor een voorwerp op of aan de weg plaatsen ontheffing voor het plaatsen van een container van 27-07-2026 tot 18-08-2026 op de locatie Poten 2, Gouderak. De aanvraag is geregistreerd onder zaaknummer 19311956789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6916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56789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 ontheffing voor het plaatsen van een container van 27-07-2026 tot 18-08-2026 op de locatie Poten 2, Goudera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61</meta:user-defined>
    <meta:user-defined meta:name="OVERHEIDop.GmbID/DC.identifier">gmb-2026-369161</meta:user-defined>
    <meta:user-defined meta:name="OVERHEIDop.versieInformatie"/>
  </office:meta>
</office:document-meta>
</file>