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het plaatsen van een airco, Laan van Lekkerkerk 78 2614MN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Lekkerkerk 78 2614MN Delft |het plaatsen van een airco, 29-07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913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3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560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het plaatsen van een airco, Laan van Lekkerkerk 78 2614MN Delf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35</meta:user-defined>
    <meta:user-defined meta:name="OVERHEIDop.GmbID/DC.identifier">gmb-2026-369135</meta:user-defined>
    <meta:user-defined meta:name="OVERHEIDop.versieInformatie"/>
  </office:meta>
</office:document-meta>
</file>