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het plaatsen van een container van 11-09-2026 tot 02-10-2026 op de locatie Poolcirkel 8,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29-07-2026 een besluit genomen op de aanvraag met zaaknummer 19311954703 voor een voorwerp op of aan de weg plaatsen, ontheffing voor het plaatsen van een container van 11-09-2026 tot 02-10-2026 op de locatie Poolcirkel 8, 2931 PK Krimpen aan de Le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91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54703</meta:user-defined>
    <dc:language>nl</dc:language>
    <meta:user-defined meta:name="OVERHEIDop.locatietype/OVERHEIDop.gebiedsmarkering">Punt</meta:user-defined>
    <meta:user-defined meta:name="DC.title">Kennisgeving besluit op aanvraag voor een voorwerp op of aan de weg plaatsen, ontheffing voor het plaatsen van een container van 11-09-2026 tot 02-10-2026 op de locatie Poolcirkel 8,  Krimpen aan de Lek</meta:user-defined>
    <meta:user-defined meta:name="DCTERMS.W3CDTF/DCTERMS.available">2026-07-31</meta:user-defined>
    <meta:user-defined meta:name="DCTERMS.W3CDTF/OVERHEIDop.jaargang">2026</meta:user-defined>
    <meta:user-defined meta:name="OVERHEIDop.publicationIssue">369133</meta:user-defined>
    <meta:user-defined meta:name="OVERHEIDop.GmbID/DC.identifier">gmb-2026-369133</meta:user-defined>
    <meta:user-defined meta:name="OVERHEIDop.versieInformatie"/>
  </office:meta>
</office:document-meta>
</file>