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Buitenbioscoop De Ossenstal aan Ossenweg 10, 8161PZ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Buitenbioscoop De Ossenstal  aan Ossenweg 10, 8161PZ Epe.</text:p>
            <text:p text:style-name="common-al">Datum besluit: 29-07-2026</text:p>
            <text:p text:style-name="common-al">Zaaknummer: </text:p>
            <text:p text:style-name="common-al">Datum en tijdstippen: Vrijdag 18 september 20:00 tot 22:30 
Zaterdag 19 september 20:00 tot 22:30 </text:p>
            <text:p text:style-name="common-al">Activiteit: Buitenbioscoop De Ossenstal</text:p>
            <text:p text:style-name="common-al">
            <text:span text:style-name="nadrukvet">Heeft u vragen of wilt u de stukken </text:span>
            <text:span text:style-name="nadrukvet">inzien</text:span>
            <text:span text:style-name="nadrukvet">?</text:span>
          </text:p>
            <text:p text:style-name="common-al">Neem dan gerust contact op met de gemeente Epe. Het telefoonnummer is 14 0578. of stuur een e-mail aan <text:a xlink:href="mailto:gemeente@epe.nl" xlink:type="simple">gemeente@epe.nl</text:a>Vermeld altijd het zaaknummer. 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912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7632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Buitenbioscoop De Ossenstal aan Ossenweg 10, 8161PZ Ep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23</meta:user-defined>
    <meta:user-defined meta:name="OVERHEIDop.GmbID/DC.identifier">gmb-2026-369123</meta:user-defined>
    <meta:user-defined meta:name="OVERHEIDop.versieInformatie"/>
  </office:meta>
</office:document-meta>
</file>