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, het splitsen van de woning, Venneperweg 454 2144KJ Beins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de volgende aanvraag te hebben ontvangen voor een omgevingsvergunning:</text:p>
            <text:p text:style-name="common-al">- 02-07-2026, het splitsen van de woning, Venneperweg 454 2144KJ Beinsdorp</text:p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69111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11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11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39413558278</meta:user-defined>
    <meta:user-defined meta:name="DCTERMS.abstract">het splitsen v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, het splitsen van de woning, Venneperweg 454 2144KJ Beinsdorp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111</meta:user-defined>
    <meta:user-defined meta:name="OVERHEIDop.GmbID/DC.identifier">gmb-2026-369111</meta:user-defined>
    <meta:user-defined meta:name="OVERHEIDop.versieInformatie"/>
  </office:meta>
</office:document-meta>
</file>