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Dissel 5, 3902 GJ Veenendaal, Verzoeklocatie 20260724016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Dissel 5, 3902 GJ Veenendaal, Verzoeklocatie 2026072401656</text:span>
          </text:p>
            <text:p text:style-name="common-al">De gemeente Veenendaal heeft een aanvraag voor een omgevingsvergunning ontvangen. De vergunning is op 24-07-2026 aangevraagd voor het realiseren van een uitweg/inrit voor de locatie Dissel 5, 3902 GJ Veenendaal, Verzoeklocatie 2026072401656 en is geregistreerd onder het nummer CLZ-00015544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910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0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0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4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omgevingsvergunning Dissel 5, 3902 GJ Veenendaal, Verzoeklocatie 2026072401656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06</meta:user-defined>
    <meta:user-defined meta:name="OVERHEIDop.GmbID/DC.identifier">gmb-2026-369106</meta:user-defined>
    <meta:user-defined meta:name="OVERHEIDop.versieInformatie"/>
  </office:meta>
</office:document-meta>
</file>