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uitbouwen van de recreatiewoning, Stouweweg 3-004 7731RW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Stouweweg 3-004 7731RW Ommen</text:p>
            <text:p text:style-name="common-al">
            <text:span text:style-name="nadrukvet">Zaakomschrijving:</text:span> het uitbouwen van de recreatiewoning</text:p>
            <text:p text:style-name="common-al">
            <text:span text:style-name="nadrukvet">Zaaknummer:</text:span> 1070205</text:p>
            <text:p text:style-name="common-al">
            <text:span text:style-name="nadrukvet">Activiteit(en): </text:span>
          </text:p>
            <text:p text:style-name="common-al">-Bouwactiviteiten (omgevingsplan)<text:span text:style-name="nadrukvet">Wij hebben besloten de omgevingsvergunning te verlenen</text:span></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7020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07020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691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70205</meta:user-defined>
    <meta:user-defined meta:name="DCTERMS.abstract">het uitbouwen van de recreatie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uitbouwen van de recreatiewoning, Stouweweg 3-004 7731RW Ommen</meta:user-defined>
    <meta:user-defined meta:name="DCTERMS.W3CDTF/DCTERMS.available">2026-08-12</meta:user-defined>
    <meta:user-defined meta:name="DCTERMS.W3CDTF/OVERHEIDop.jaargang">2026</meta:user-defined>
    <meta:user-defined meta:name="OVERHEIDop.publicationIssue">369100</meta:user-defined>
    <meta:user-defined meta:name="OVERHEIDop.GmbID/DC.identifier">gmb-2026-369100</meta:user-defined>
    <meta:user-defined meta:name="OVERHEIDop.versieInformatie"/>
  </office:meta>
</office:document-meta>
</file>