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Heerenweg 91, 1851KM Heiloo, het kappen van een beeldbepalende boom (zomereik), datum ontvangst 25 juli 2026 (Z2026-000066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690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655</meta:user-defined>
    <meta:user-defined meta:name="DCTERMS.abstract">Heerenweg 91, 1851KM Heiloo, het kappen van een beeldbepalende boom (zomereik), datum ontvangst 25 juli 2026 (Z2026-00006655)</meta:user-defined>
    <dc:language>nl</dc:language>
    <meta:user-defined meta:name="OVERHEIDop.locatietype/OVERHEIDop.gebiedsmarkering">Vlak</meta:user-defined>
    <meta:user-defined meta:name="DC.title">Gemeente Heiloo, ontvangen aanvraag omgevingsvergunning, Heerenweg 91, 1851KM Heiloo, het kappen van een beeldbepalende boom (zomereik), datum ontvangst 25 juli 2026 (Z2026-00006655)</meta:user-defined>
    <meta:user-defined meta:name="DCTERMS.W3CDTF/DCTERMS.available">2026-07-31</meta:user-defined>
    <meta:user-defined meta:name="DCTERMS.W3CDTF/OVERHEIDop.jaargang">2026</meta:user-defined>
    <meta:user-defined meta:name="OVERHEIDop.publicationIssue">369097</meta:user-defined>
    <meta:user-defined meta:name="OVERHEIDop.GmbID/DC.identifier">gmb-2026-369097</meta:user-defined>
    <meta:user-defined meta:name="OVERHEIDop.versieInformatie"/>
  </office:meta>
</office:document-meta>
</file>