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rrit Verhoevenstraat 16, 6043EW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Gerrit Verhoevenstraat 16, 6043EW Roermond: verbouwen voormalige moskee tot kinderdagverblijf en 4 appartementen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  <text:list-item text:style-override="id1-3-2-1-1-6-3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0829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29 juli 2026 besloten voor de beslissing op de aanvraag de beslistermijn met maximaal 6 weken te verlengen tot uiterlijk 21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909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29</meta:user-defined>
    <meta:user-defined meta:name="DCTERMS.abstract">Omschrijving (incl. locatie):  Gerrit Verhoevenstraat 16, 6043EW Roermond: verbouwen voormalige moskee tot kinderdagverblijf en 4 appartementen</meta:user-defined>
    <dc:language>nl</dc:language>
    <meta:user-defined meta:name="OVERHEIDop.locatietype/OVERHEIDop.gebiedsmarkering">Vlak</meta:user-defined>
    <meta:user-defined meta:name="DC.title">Gerrit Verhoevenstraat 16, 6043EW Roermond - Verlengen beslistermijn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96</meta:user-defined>
    <meta:user-defined meta:name="OVERHEIDop.GmbID/DC.identifier">gmb-2026-369096</meta:user-defined>
    <meta:user-defined meta:name="OVERHEIDop.versieInformatie"/>
  </office:meta>
</office:document-meta>
</file>