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verbouwen van woning, incl. plaatsen twee dakkapellen aan voor- en achterzijde op locatie Burgemeester Raatlaan 45, 1693 EB Wervershoof (reguliere voorb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29-07-2026 een besluit genomen op de aanvraag met zaaknummer CLZ-00000338 voor een omgevingsvergunning voor het verbouwen van woning, incl. plaatsen twee dakkapellen aan voor- en achterzijde op locatie Burgemeester Raatlaan 45, 1693 EB Wervershoof. De vergunning is verleend. Het besluit betreft de volgende activiteit(en):</text:p>
            <text:p text:style-name="common-al">-Bouwactiviteit (omgevingsplan)</text:p>
            <text:p text:style-name="common-al">
            
          </text:p>
            <text:p text:style-name="common-al">Dit besluit treedt in werking één dag na de dag van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29-07-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909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9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9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338</meta:user-defined>
    <dc:language>nl</dc:language>
    <meta:user-defined meta:name="OVERHEIDop.locatietype/OVERHEIDop.gebiedsmarkering">Punt</meta:user-defined>
    <meta:user-defined meta:name="DC.title">Besluit aanvraag omgevingsvergunning voor het verbouwen van woning, incl. plaatsen twee dakkapellen aan voor- en achterzijde op locatie Burgemeester Raatlaan 45, 1693 EB Wervershoof (reguliere voorbe</meta:user-defined>
    <meta:user-defined meta:name="DCTERMS.W3CDTF/DCTERMS.available">2026-07-31</meta:user-defined>
    <meta:user-defined meta:name="DCTERMS.W3CDTF/OVERHEIDop.jaargang">2026</meta:user-defined>
    <meta:user-defined meta:name="OVERHEIDop.publicationIssue">369094</meta:user-defined>
    <meta:user-defined meta:name="OVERHEIDop.GmbID/DC.identifier">gmb-2026-369094</meta:user-defined>
    <meta:user-defined meta:name="OVERHEIDop.versieInformatie"/>
  </office:meta>
</office:document-meta>
</file>