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plaatsen van een dakkapel aan de voorkant en twee aan de achterkant aan Glorie van Holland 10 &amp; 12 te Geldermals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 Verlenging beslistermijn, Glorie van Holland 10 &amp; 12, Geldermalsen, het plaatsen van een dakkapel aan de voorkant en twee aan de achterkant (Bouwactiviteit (omgevingsplan)), Beslistermijn verlengd tot 28-08-2026 , ODR260735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908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8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8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7353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voor het plaatsen van een dakkapel aan de voorkant en twee aan de achterkant aan Glorie van Holland 10 &amp; 12 te Geldermals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089</meta:user-defined>
    <meta:user-defined meta:name="OVERHEIDop.GmbID/DC.identifier">gmb-2026-369089</meta:user-defined>
    <meta:user-defined meta:name="OVERHEIDop.versieInformatie"/>
  </office:meta>
</office:document-meta>
</file>