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NTHEFFING ARTIKEL 35 VAN DE ALCOHOLWET –MAURICKPLEIN 8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- Maurickplein 8, 5261 BV Vught, Beachvolleybal Vught op 21-8-2026, 22-8-2026 en 23-8-2026, Z26 - 309559</text:p>
            <text:p text:style-name="tussenkopcur">De ontheffing is verzonden op 29 juli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907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7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7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ONTHEFFING ARTIKEL 35 VAN DE ALCOHOLWET –MAURICKPLEIN 8 VUGH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73</meta:user-defined>
    <meta:user-defined meta:name="OVERHEIDop.GmbID/DC.identifier">gmb-2026-369073</meta:user-defined>
    <meta:user-defined meta:name="OVERHEIDop.versieInformatie"/>
  </office:meta>
</office:document-meta>
</file>