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13 appartementen met bijbehorende buitenbergingen en parkeerplaatsen aan Groenstraat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9-07-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5-00866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5-0086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905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5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5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8664</meta:user-defined>
    <meta:user-defined meta:name="DCTERMS.abstract">het realiseren van13 appartementen met bijbehorende buitenbergingen en parkeerplaats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realiseren van13 appartementen met bijbehorende buitenbergingen en parkeerplaatsen aan Groenstraat Prinsenbeek</meta:user-defined>
    <meta:user-defined meta:name="DCTERMS.W3CDTF/DCTERMS.available">2026-07-31</meta:user-defined>
    <meta:user-defined meta:name="DCTERMS.W3CDTF/OVERHEIDop.jaargang">2026</meta:user-defined>
    <meta:user-defined meta:name="OVERHEIDop.publicationIssue">369059</meta:user-defined>
    <meta:user-defined meta:name="OVERHEIDop.GmbID/DC.identifier">gmb-2026-369059</meta:user-defined>
    <meta:user-defined meta:name="OVERHEIDop.versieInformatie"/>
  </office:meta>
</office:document-meta>
</file>