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intern verbouwen / aanpassen van de inrichting van het bedrijfspand, Marssteden 68, 7547 TD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West</text:p>
            <text:p text:style-name="common-al">Wij hebben op 29 juli 2026 een besluit genomen op de aanvraag met zaaknummer 0153Z2603-0513 voor het intern verbouwen / aanpassen van de inrichting van het bedrijfspand op de locatie Marssteden 68, 7547 TD Enschede.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6905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5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5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3-0513</meta:user-defined>
    <dc:language>nl</dc:language>
    <meta:user-defined meta:name="OVERHEIDop.locatietype/OVERHEIDop.gebiedsmarkering">Punt</meta:user-defined>
    <meta:user-defined meta:name="DC.title">Kennisgeving besluit op aanvraag het intern verbouwen / aanpassen van de inrichting van het bedrijfspand, Marssteden 68, 7547 TD Enschede</meta:user-defined>
    <meta:user-defined meta:name="DCTERMS.W3CDTF/DCTERMS.available">2026-08-12</meta:user-defined>
    <meta:user-defined meta:name="DCTERMS.W3CDTF/OVERHEIDop.jaargang">2026</meta:user-defined>
    <meta:user-defined meta:name="OVERHEIDop.publicationIssue">369054</meta:user-defined>
    <meta:user-defined meta:name="OVERHEIDop.GmbID/DC.identifier">gmb-2026-369054</meta:user-defined>
    <meta:user-defined meta:name="OVERHEIDop.versieInformatie"/>
  </office:meta>
</office:document-meta>
</file>