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Van der Helststraat 58-3 1072N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kundig splitsen van de woning ter hoogte van de derde- en vierde verdieping in twee zelfstandige woningen</text:p>
            <text:p text:style-name="common-al">Zaakadres: Eerste Van der Helststraat 58-3 1072NX Amsterdam</text:p>
            <text:p text:style-name="common-al">Datum ontvangst: 22-05-2026</text:p>
            <text:p text:style-name="common-al">Zaaknummer: Z2026-022637</text:p>
            <text:p text:style-name="common-al">DSO-nummer: 202605220165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04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37</meta:user-defined>
    <meta:user-defined meta:name="DCTERMS.abstract">het bouwkundig splitsen van de woning ter hoogte van de derde- en vierde verdieping in twee zelfstandig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Van der Helststraat 58-3 1072NX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41</meta:user-defined>
    <meta:user-defined meta:name="OVERHEIDop.GmbID/DC.identifier">gmb-2026-369041</meta:user-defined>
    <meta:user-defined meta:name="OVERHEIDop.versieInformatie"/>
  </office:meta>
</office:document-meta>
</file>